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джекпот_-_это_просто"/>Джекпот – огромный выигрыш, превышающий вложение в сотни тысяч раз. Это одна из главных задач любого геймера. Для того чтобы получить его, необходимо внимательно изучить условия ДрагонМани и процедуры, что предоставляет подобный выигрыш. Наибольший в хрониках выигрыш, добытый в <text:a xlink:type="simple" xlink:href="https://dragonmoney-casinofusion.bond/" text:style-name="Internet_20_link" text:visited-style-name="Visited_20_Internet_20_Link">Казино драгон маней</text:a> мани достиг суммы в 8 000 000 USD. Исследование говорит о факте, что самая высокая вероятность выигрыша джекпота – на слот-машинах.</text:p>
      <text:p text:style-name="Text_20_body">Разновидности главных призов</text:p>
      <text:p text:style-name="Text_20_body">В Онлайн-казино драгон мани предлагается разнообразие видов кушей, позволяющих выиграть от нескольких тысяч долларов до миллионов долларов:</text:p>
      <text:p text:style-name="Preformatted_20_Text">Постоянный – с фиксированной величиной выигрыша. Этот джекпот остается постоянным весь игровой процесс, независимо от суммы и числа раундов игроков. Для его получения требуется выполнение определенного условия, например, заданной последовательности символов на автомате.<text:line-break/>Прогрессивный – самый популярный и старый джекпот. Его величина постоянно формируется в зависимости от объема и размера вложений всех геймеров. В случае, если нет выигрыша, он возрастает, в зависимости от установленных правил. После того, как выпадает джекпот, он снова возвращается до минимального уровня. Именно данный тип джекпотов обеспечивает выиграть максимальные выигрыши.<text:line-break/>Начальный – пул постоянного размера, разыгрываемый между группой игроков случайным образом. Он достается победителю по завершении игры.<text:line-break/>Невидимый – размер данного джекпота не сообщается участникам. При этом определены пределы, за которые не должен выходить фонд выигрыша. Как только объем фонда достигает определенной отметки, производится жеребьевка наугад, при этом выполнения никаких условий не требуется.<text:line-break/>Суперприз – шанс достижения крупного приза за игру. Здесь шанс победы определяется от объема вложений. При этом не раскрывается ни величина, ни условия достижения победы.</text:p>
      <text:p text:style-name="Text_20_body">Что необходимо для выигрыша куша?</text:p>
      <text:p text:style-name="Text_20_body">Наиболее предпочтительным считается так называемый прогрессивный джекпот, сумма которого увеличивается с каждым проигрышем. При условии, что малая часть каждого вложения идет только на рост этого фонда, которая в результате достигает многомиллионных значений. Для создания призовой суммы применяются три метода:</text:p>
      <text:p text:style-name="Preformatted_20_Text">Выигрышная сумма растет только на одном слоте. На данный автомат отчисляется часть от каждого взноса в этом конкретном автомате. Они не становятся крупными, зато выиграть их намного проще.<text:line-break/>Увеличение суммы происходит за счет ставок всех игроков казино, пользующихся слотами, что ведет к ее многократному возрастанию.<text:line-break/>Самые крупные джекпоты формируются через независимого помощника, на аккаунте которого накопляются деньги группы казино, объединенных в сеть.</text:p>
      <text:p text:style-name="Text_20_body">Получить крупный куш доступно на любом из джекпотов. Когда выигрыш с конкретного автомата – небольшой приз, то получение главного приза в группе казино позволит обеспечить себя на всю жизнь.</text:p>
      <text:p text:style-name="Text_20_body">Как найти «наилучший» главный приз</text:p>
      <text:p text:style-name="Text_20_body">Профессиональные игроки разрабатывают комплексные стратегии выбора и участия с прогрессивными джекпотами. Но выделяются общие принципы, которым следуют все энтузиасты азартных игр:</text:p>
      <text:p text:style-name="Text_20_body">Тщательное изучение правил автомата или другой игры, на которую доступен куш.
Тратить свой банк-ролл на автомат, с призом, нарастающим на протяжении долгого времени.
На большинстве слотов действует правило: меньшее количество барабанов – больше вероятность джекпота.
Риск крупными суммами. Таково требование множества игровых заведений, увеличивая ставки именно для слотов с джекпотами.
При возможности делать минимальные вложения, при этом наращивая их частоту, увеличивать ставки только по требованию казино.
При выигрыше главного приза не рассчитывать на повторный успех на постоянной основе, продолжая играть по ранее разработанной стратегии.</text:p>
      <text:p text:style-name="Text_20_body">Выигрыш джекпота не редкое явление, случается, что это случалось с первого депозита, после нескольких ставок. Его основным плюсом считается, что он не связан с объемом, числа предыдущих ставок и активности гемблера. При подборе слота рекомендуется исследовать диаграммы и другую аналитику по слотам, которые чаще всего дают джекпоты, на которых достигались крупные призы и какие автоматы предоставляют наибольшие призы на текущий момент, например, на портале ДрагонМани.</text:p>
      <text:p text:style-name="Text_20_body">Чтобы разобраться с особенностями работы конкретного слота, можно поиграть в режиме демо. Здесь для тестирования не потребуется денег, но можно понять определенные правила.
(Image: <text:a xlink:type="simple" xlink:href="https://dragonmoney-casinofusion.bond/uploads/games/1728923817_wild-west-gold-257x300.webp" text:style-name="Internet_20_link" text:visited-style-name="Visited_20_Internet_20_Link">https://dragonmoney-casinofusion.bond/uploads/games/1728923817_wild-west-gold-257x300.webp</text:a>)</text:p>
      <text:p text:style-name="Text_20_body">Получение прогрессивных джекпотов</text:p>
      <text:p text:style-name="Text_20_body">Перед тем, как пытаться выиграть джекпот, не помешает внимательно ознакомиться с положениями по их получению. Проблема в том, что многие казино вводят ограничения на объем средств, которую можно вывести в месячный период. То есть, если эта максимальная сумма составляет тысяче долларов, а выигрыш составляет 100 тыс. долларов, то на ее вывод уйдет более 8 лет, что неподходяще даже для самого выдержанного человека. В особенности, если учитывать, что многие казино часто закрываются и выплаты просто прекратятся.</text:p>
      <text:p text:style-name="Text_20_body">Поэтому в правилах выплат должна быть оговорка, в которой указано, что ограничение не действует на нарастающие джекпоты. Рекомендуется изучить отзывы на независимых форумах о надежности игорного заведения, чтобы прийти к правильному заключению, не поддавшись на уловки обманщиков.</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джекпот_-_это_просто</dc:title>
  </office:meta>
</office:document-meta>
</file>