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как_выбрать_лучшее_интернет-казино"/>Мир цифровых валют открывает новые горизонты
Криптовалюты становятся с каждым днём всё популярнее, и это не удивительно. Быстрые транзакции, небольшие комиссии и анонимность – вот лишь несколько достоинств использования криптовалют. Очень заметно это в мире виртуальных казино, где цифровые валюты преобразуют игровой процесс. Но каким образом выбрать самое подходящее интернет-казино среди множества возможных предложений на рынке? Давайте попробуем разобраться вместе.</text:p>
      <text:p text:style-name="Text_20_body">Надежность и доверие – ключевые факторы</text:p>
      <text:p text:style-name="Text_20_body">Прежде всего, на чём стоит заострить внимание при выборе интернет-казино, это его имя. Найдите мнения других пользователей, изучите оценки и обзоры на профильных сайтах. Надежное игровое заведение должно иметь лицензии от авторитетных регуляторов, таких как Мальтийское управление по азартным играм или Curacao eGaming. К примеру, казино Azino 777 скачать может похвастаться всеми необходимыми лицензиями и пользуется доверием игроков по всему миру. Репутация и надежность – это база вашего уверенности и защищенности.</text:p>
      <text:p text:style-name="Text_20_body">Различные цифровые валюты и удобные методы оплаты</text:p>
      <text:p text:style-name="Text_20_body">Оптимальное интернет-казино должно поддерживать множества различных распространенных криптовалют, таких как Bitcoin, Эфириум, Лайткойн и прочие. Удобство заключается в наличии выбора, ведь всякий игрок использует разные методы платежа. Также необходимо проверить скорость и надежность платежных транзакций. Молниеносные пополнения и оперативные выплаты – это то, что отличает хорошее казино. Игровое заведение Azino 777 предоставляет различные способы платежей и гарантирует быстрые переводы.</text:p>
      <text:p text:style-name="Text_20_body">Обширный ассортимент игровых развлечений и качественного игрового софта</text:p>
      <text:p text:style-name="Text_20_body">Разнообразие игр – важный момент для любого игрового заведения. Проверьте, что рассматриваемое вами интернет-казино предлагает широкий выбор развлечений: от классических барабанов до игр за столом и live-казино. Надежное ПО от известных провайдеров, таких как Microgaming, Belatra и Evolution Gaming, обеспечивает увлекательный и честный процесс игры. В игровом заведении Azino 777 скачать вы найдете богатый выбор развлечений на любой вкус.</text:p>
      <text:p text:style-name="Text_20_body">Акции и промоакции – приятное дополнение</text:p>
      <text:p text:style-name="Text_20_body">Бонусные предложения и акции – неотъемлемая часть любого казино. Смотрите на приветственные бонусы, программы для постоянных клиентов и постоянные предложения. Надежные веб-казино предоставляют большие вознаграждения, которые могут существенно увеличить ваш игровой бюджет. Однако всегда читайте условия предложений, чтобы не столкнуться с неожиданными сложностями. Казино официальный Azino 777 постоянно тешит клиентов щедрыми вознаграждениями и увлекательными мероприятиями на регулярной основе.</text:p>
      <text:p text:style-name="Text_20_body">Служба поддержки игроков – важнейший фактор</text:p>
      <text:p text:style-name="Text_20_body">Качественная служба поддержки – еще один важный аспект. Лучшая поддержка – это та, которая работает 24/7 и готова вам помочь в разрешении любых вопросов. Онлайн-чат, электронная почта – главные каналы связи с представителями департамента поддержки казино. Быстрые и грамотные ответы на ваши вопросы – показатель высокого уровня сервиса. В игровом заведении отзывы Azino 777 в саппорте всегда готовы помочь вам в любое время суток.</text:p>
      <text:p text:style-name="Text_20_body">Зеркала сайта и мобильные приложения</text:p>
      <text:p text:style-name="Text_20_body">Успешные онлайн-казино должны предоставлять доступ к своим услугам независимо от обстоятельств. Использование зеркал официального сайта помогает обойти запреты и всегда быть на связи. Казино <text:a xlink:type="simple" xlink:href="https://theazino777-crown.com/privetstvennyj-bonus-azino-777" text:style-name="Internet_20_link" text:visited-style-name="Visited_20_Internet_20_Link">вход Azino 777</text:a> 777 скачать предлагает удобные зеркала для бесперебойного доступа к играм. Также стоит обратить внимание на наличие мобильного приложения, которое дает возможность играть в избранные игры на ходу. Казино Azino 777 официальный разработало практичное и многофункциональное приложение для iOS и Android, позволяющее наслаждаться игрой в любое время и пользоваться всеми услугами платформы где угодно.</text:p>
      <text:p text:style-name="Text_20_body">Резюме</text:p>
      <text:p text:style-name="Text_20_body">Выбор лучшего интернет-казино – проблема, требующая тщательного подхода и внимания к мелочам. Следуя нашим советам, вы сможете найти казино, которое не только удовлетворит ваши потребности, но и принесёт массу удовольствия и ярких впечатлений. Мир цифровых валют открыт для вас – играйте с умом и наслаждайтесь! И помните, казино Azino 777 официальный всегда готово предложить вам лучшие условия и сервис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как_выбрать_лучшее_интернет-казино</dc:title>
  </office:meta>
</office:document-meta>
</file>