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объяснить_что_зеркала"/>В области интернет казино доступность веб-сайта — главный элемент для удачной игры. Клиенты отзывы Azino 777 нередко сталкиваются с проблемой, связанной с внесением в чёрный список главного ресурса из-за решения регуляторов. Здесь на помощь придутся зеркала — точные копии вебсайта, расположенные под различными адресами в интернете.
(Image: <text:a xlink:type="simple" xlink:href="https://theazino777-crown.com/wp-content/uploads/2020/11/bonus.png" text:style-name="Internet_20_link" text:visited-style-name="Visited_20_Internet_20_Link">https://theazino777-crown.com/wp-content/uploads/2020/11/bonus.png</text:a>)</text:p>
      <text:p text:style-name="Text_20_body">Эти зеркала предоставляют постоянный доступ к любимым играм, несмотря на запреты. С помощью зеркала, клиент видит тот же интерфейс, те же игрушки и слоты, а также имеет функции управления собственным аккаунтом и финансами. Это решение дает возможность обходить запреты, не теряя привычный уровень удобства и безопасности.</text:p>
      <text:p text:style-name="Text_20_body">Где искать лучшие зеркала и мобильное приложение веб-казино Azino 777 вход?</text:p>
      <text:p text:style-name="Text_20_body">Отыскать свежее зеркало Azino 777 зеркало — работа, с которой может справиться всякий пользователь, владеющий несколькими надежными путями. Прежде всего, наиболее верный метод получения информации о зеркалах — официальные новости казино. Подписавшись на информационную рассылку Azino 777 скачать, игроки непрерывно получают рабочие ссылки на зеркала. Это позволяет оперативно переключаться на действующий портал без риска встретить фишинговые ресурсы.</text:p>
      <text:p text:style-name="Text_20_body">Также, ключевую роль выполняют тематические форумы и группы, где игроки обмениваются актуальными адресами и отзывами. В таких сообществах можно встретить не только информацию о зеркалах, но и отзывы об их работе, что необходимо для вопросов безопасности и уверенности в решении.</text:p>
      <text:p text:style-name="Text_20_body">Другой подход — применение конкретных сервисов поиска зеркал. Эти ресурсы самостоятельно мониторят рабочие зеркала Azino 777 скачать и подают клиентам новейшую информацию. Преимущество таких проектов состоит в том, что они минимизируют период поиска и уменьшают риск столкнуться с фишинговыми ресурсами.</text:p>
      <text:p text:style-name="Text_20_body">В заключение, необходимо уметь выделять истинные зеркала от поддельных. Анализировать следует название домена и сертификаты защиты веб-сайта. Подлинное зеркало Azino 777 отзывы постоянно будет применять SSL-шифрование и владеть незапятнанной историей доменного имени.</text:p>
      <text:p text:style-name="Text_20_body">Плюсы игры через зеркало официального сайта</text:p>
      <text:p text:style-name="Text_20_body">Игра через зеркало официального веб-сайта Azino 777 обеспечивает ряд преимуществ. Самое главное, это постоянный доступ к слотам, что особенно значимо во времена внезапных блоков основного ресурса. Игроки могут продолжить наслаждаться любимыми играми без простоев, что гарантирует их игровую стратегию и активность.</text:p>
      <text:p text:style-name="Text_20_body">Кроме того, использование дублирующих сайтов гарантирует сохранность всех пользовательских данных и финансовых средств. Все учетные записи и счета согласовываются между основным ресурсом и его альтернативными сайтами, гарантируя абсолютную безопасность и доступ к личным финансам в любой момент . Это особенно важно для таких пользователей, кто активно участвуют в играх и розыгрышах, организованных онлайн-казино.</text:p>
      <text:p text:style-name="Text_20_body">Более того зеркала обеспечивают ту же высокую скорость  и качество графики, как и главный ресурс. Игроки могут пользоваться любыми функциями и интерфейсом без потери качества, что делает игровой процесс максимально приятным комфортным. Это особенно значимо для новых слотов и игр с большими требованиями к графике.</text:p>
      <text:p text:style-name="Text_20_body">В заключение, игра через зеркала гарантирует доступ к актуальным акциям и бонусным предложениям официальный Azino 777. Клиенты имеют одинаковые предложения и промокоды, что и на главном портале, что дает возможность полностью использовать возможности для выигрыша и улучшения личного игрового опыта.</text:p>
      <text:p text:style-name="Text_20_body">Рекомендации по использованию зеркал Azino 777</text:p>
      <text:p text:style-name="Text_20_body">Зеркала Azino <text:a xlink:type="simple" xlink:href="https://theazino777-crown.com/" text:style-name="Internet_20_link" text:visited-style-name="Visited_20_Internet_20_Link">Азино 777</text:a> вход — это неотъемлемый инструмент для любого пользователя, желающего получить непрерывный доступ к избранным играм. Они гарантируют безопасность персональных данных и финансов, а также дают возможность пользоваться полным спектром возможностей и предложений онлайн-казино. Используйте достоверные ресурсы для поиска зеркал, всегда делайте акцент на защиту и следите за актуальностью ссылок. Так вы предотвратите риски и будете испытывать удовольствие от игры без препятств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объяснить_что_зеркала</dc:title>
  </office:meta>
</office:document-meta>
</file>