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_какой_причине_зеркала"/>В сфере онлайн-казино доступность сайта — ключевой фактор для эффективной игры. Клиенты Azino 777 скачать часто сталкиваются с трудностью, связанной с блоком официального ресурса из-за решения государственных органов. Здесь на помощь приходят зеркала — точные дубли веб-сайта, находящиеся под иными доменными именами в Интернет.</text:p>
      <text:p text:style-name="Text_20_body">Эти зеркала гарантируют бесперебойный доступ к любимым играм, несмотря на блоки. С помощью зеркала, клиент имеет аналогичный интерфейс, все те же игры и слоты, а также оставляет за собой функции управления своим аккаунтом и средствами. Это решение дает возможность обойти блокировки, поддерживая привычный уровень комфорта и безопасности.</text:p>
      <text:p text:style-name="Text_20_body">Полное руководство по нахождению зеркал и приложений для смартфонов веб-казино Azino 777</text:p>
      <text:p text:style-name="Text_20_body">Найти свежее зеркало Azino 777 бонусы — миссия, с которой сможет справиться любой игрок, умеющий пользоваться несколькими достоверными способами. Первым делом, наиболее надежный источник информации о зеркалах — рассылки казино. Подписавшись на информационную рассылку зеркало Azino 777, игроки регулярно имеют обновлённые адреса зеркал. Это дает возможность быстро переходить на рабочий портал без риска попасть на мошеннические сайты.</text:p>
      <text:p text:style-name="Text_20_body">Также, ключевую роль выполняют профильные доски объявлений и коллективы, где пользователи делятся новыми ссылками и мнениями. В таких сообществах можно обнаружить не только информацию о зеркалах, но и комментарии об их работе, что необходимо для вопросов защиты и доверия в выборе.</text:p>
      <text:p text:style-name="Text_20_body">Ещё один метод — применение отдельных служб поиска альтернативных зеркал. Эти ресурсы самостоятельно мониторят активные зеркала Azino 777 отзывы и предоставляют посетителям актуальную информацию. Преимущество таких сервисов состоит в том, что они минимизируют продолжительность поиска и минимизируют риск встретиться с обманными сайтами.</text:p>
      <text:p text:style-name="Text_20_body">В завершение, важно научиться выделять истинные зеркала от фальшивых. Контролировать следует доменное имя и сертификаты защиты вебсайта. Настоящее зеркало <text:a xlink:type="simple" xlink:href="https://theazino777-crown.com/bonus-za-registraciyu-na-azino-777" text:style-name="Internet_20_link" text:visited-style-name="Visited_20_Internet_20_Link">мобильная версия Azino 777</text:a> 777 отзывы постоянно будет применять SSL-шифрование и обладать незапятнанной репутацией домена.</text:p>
      <text:p text:style-name="Text_20_body">Преимущества игры через зеркало официального портала</text:p>
      <text:p text:style-name="Text_20_body">Игра через зеркало официального сайта отзывы Azino 777 обеспечивает ряд плюсов. Прежде всего, это непрерывный доступ к слотам, что крайне важно в моменты нежданных блоков официального сайта. Игроки могут продолжить наслаждаться любимыми играми без перерывов, что обеспечивает их игровую стратегию и активность.</text:p>
      <text:p text:style-name="Text_20_body">Также, использование альтернативных адресов обеспечивает безопасность всех личных данных и финансовых средств. Все профили и балансы синхронизируются между официальным ресурсом и его альтернативными сайтами, гарантируя полную безопасность и доступ к личным средствам в любое время . Это особенно важно для тех игроков, которые принимают участие в соревнованиях и розыгрышах, организованных казино.</text:p>
      <text:p text:style-name="Text_20_body">К тому же зеркала гарантируют одинаковую высокую скорость  и качество графики, что и основной сайт. Участники могут пользоваться любыми возможностями и интерфейсом без потери качества, что делает процесс игры очень комфортным и приятным. Это чрезвычайно важно для современных слотов и игр с большими требованиями к графике.</text:p>
      <text:p text:style-name="Text_20_body">Наконец, игра через зеркала гарантирует доступ к актуальным акциям и бонусным предложениям Azino 777 бонусы. Пользователи получают те же офферы и промокоды, что и на главном сайте, что позволяет по-максимуму использовать возможности для выигрыша и улучшения своего игрового опыта.</text:p>
      <text:p text:style-name="Text_20_body">Советы по использованию альтернативных зеркал мобильная версия Azino 777</text:p>
      <text:p text:style-name="Text_20_body">Альтернативные адреса Azino 777 вход — это важный ресурс для каждого клиента, желающего обеспечить бесперерывный доступ к своим любимым играм. Они гарантируют надежность персональных данных и средств, а также дают возможность наслаждаться полной палитрой функций и предложений казино. Используйте проверенные ресурсы для поиска зеркал, делайте акцент на защиту и следите за свежестью ссылок. Таким образом вы минимизируете опасности и сможете получать наслаждение от игры без барьер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_какой_причине_зеркала</dc:title>
  </office:meta>
</office:document-meta>
</file>