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출장마사지_잘하는곳_후불제_출장안마_고객_만족도"/>In massage school, something we have been taught is how to give our clients the appropriate home care. Stretches to be done following the treatment that can help slow up the tension in painful or tight muscles. We spent a couple of years learning stretches for up to every large group of muscles by the body processes and quite a few of the stretches I have given to my clients at one point over time or any other. Until I was shown yoga. Not only do most yoga poses provide an excellent stretch but additionally can increase relaxation along with a sense of wellbeing too. After nine a lot of practising massage, I only hand out yoga poses as home care. Here are some from the yoga pose I personally find most reliable.</text:p>
      <text:p text:style-name="Text_20_body">A chocolate lotion is a body lotion used for moisturizing. It nourishes skin by certain vitamins such as Vitamin A which removes the dead skin cells. It also comes with a anti-aging property and protects your skin from your ultraviolet sun. Another component is Vitamin E, an antioxidant, which fights off free radicals for example pollutants; Vitamin B which will help even your epidermis tone and prevents acne. Chocolate lotion also provides a tanning lotion due to the skin-darkening properties. Having an antioxidant properties, chocolates thus prevents cellular damage that may cause cancer, aging, and also other diseases.</text:p>
      <text:p text:style-name="Text_20_body">Because massage acts stress reliever it may help a pregnant mom to feel safe,  <text:a xlink:type="simple" xlink:href="https://www.changwon-ymassage.com/samsandong" text:style-name="Internet_20_link" text:visited-style-name="Visited_20_Internet_20_Link">삼산동출장안마</text:a> which helps her being healthier because she's got relief from the pc muscle strain. Massage allows you relieve depression symptoms since it gives an overall good feeling. Swedish massage works to improve circulation and lymphatic system using the give attention to muscle groups during the entire body. Swedish massage is safe for pregnancy as it actively works to target areas that change on account of pregnancy hormones, including the loosening in the joints and muscles relieving the most frequent discomforts of your growing pregnancy.</text:p>
      <text:p text:style-name="Text_20_body">Your first aid training shouldn't only provide you with a thorough trained in the many possible techniques of providing CPR, but in addition should assist you to adapt you various situations and in line with the condition in the victim. The basic CPR course comprises of CPR and Automated External Defibrillator (AED) that's attractive case someone is choking and you must help him regain his breathing and in spite of which walk of life you're from, it is never a waste to accomplish an avowed basic course in CPR. A training in CPR and AED cannot be complete without practical training in the class room. These practical trainings, usually done in the form of group activities in the category room, not simply allow you to practice your skills in administering CPR, but additionally just be sure you might be ready whenever the must carry out a CPR over a choking victim arises. For people without medical background, you should get a completion certificate for heart saver CPR and AED from an endorsed authority. When you happen to be selecting a CPR trainer, it's also wise to question the category timings as well as the cost of the course.</text:p>
      <text:p text:style-name="Text_20_body">The evidence to get a strong genetic link in people that experience chronic depression is increasing. Researchers have recently identified the SERT gene that is connected to causing depression, and further principals are being pursued to formulate a drug that effectively disables this gene and relieving the sufferer from further instances of depre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출장마사지_잘하는곳_후불제_출장안마_고객_만족도</dc:title>
  </office:meta>
</office:document-meta>
</file>