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he_futu_e_of_ti_e_inflation_technology"/>Seven Methods You may Reinvent Airmoto Reviews With out Looking Like An Novice</text:p>
      <text:p text:style-name="Text_20_body">In today’s fast-paced world,  <text:a xlink:type="simple" xlink:href="https://oerdigamers.info/index.php/AirMoto:_How_It_Enhances_Vehicle_Safety" text:style-name="Internet_20_link" text:visited-style-name="Visited_20_Internet_20_Link">Buy Airmoto</text:a> staying prepared for unexpected challenges is non-negotiable. One such challenge faced by many is dealing with flat tires, deflated sports equipment, or even flat bicycle tires in the absence of a nearby service station. This is where the <text:a xlink:type="simple" xlink:href="http://daun21.com/bbs/board.php?bo_table=free&amp;wr_id=218633" text:style-name="Internet_20_link" text:visited-style-name="Visited_20_Internet_20_Link">Buy Airmoto</text:a> portable air pump steps in as a game-changer. Designed for convenience, portability, and efficiency, the Airmoto caters to a wide range of inflation needs. But what exactly is the Airmoto, and why should you consider having one? This article aims to explore these questions in depth.</text:p>
      <text:p text:style-name="Text_20_body">What is Airmoto?</text:p>
      <text:p text:style-name="Text_20_body">Airmoto is a compact, wireless air pump that provides an easy solution to inflate various items such as car tires, bicycle tires, sports balls, inflatable toys, and more. This device leverages cutting-edge technology to deliver powerful air pressure, making it a critical tool for those who value preparedness and convenience.</text:p>
      <text:p text:style-name="Text_20_body">Key Features of Airmoto</text:p>
      <text:p text:style-name="Text_20_body">Portability and Design: At the core of Airmoto's design is its emphasis on portability. It’s lightweight and compact, making it easy to store in your car trunk, backpack, or even a drawer at home. Its ergonomic design ensures that it's easy to handle and operate even for those who may not be technically inclined.</text:p>
      <text:p text:style-name="Text_20_body">High-Pressure Output: One of the standout features of the Airmoto is its ability to provide a high-pressure output. Capable of delivering up to 120 PSI, it can efficiently manage the inflation needs of a wide variety of items. Whether it is pumping up a car tire or inflating a sports ball before a game, Airmoto has the power to handle it quickly.</text:p>
      <text:p text:style-name="Text_20_body">Digital Display and Controls: The inclusion of a digital display sets the <text:a xlink:type="simple" xlink:href="https://gitlab.together.social/melvatellez788" text:style-name="Internet_20_link" text:visited-style-name="Visited_20_Internet_20_Link">Airmoto Order</text:a> apart from traditional air pumps. This feature provides real-time pressure readings, allowing users to set their desired pressure with precision. The simple controls make it user-friendly, allowing you to inflate items to exactly the pressure needed without over or under-inflating.</text:p>
      <text:p text:style-name="Text_20_body">Rechargeable Battery: Airmoto is equipped with a long-lasting rechargeable battery, enhancing its portability as you won't be tethered to an electrical outlet. A single charge can support multiple inflations, making it a reliable companion on long drives or outdoor adventures.</text:p>
      <text:p text:style-name="Text_20_body">Versatile Use: Accompanied with different nozzles, Airmoto is designed for versatility. It can conveniently switch between inflating tires, toys, sports equipment, and more, making it a valuable multitasking tool.</text:p>
      <text:p text:style-name="Text_20_body">Why Should You Buy Airmoto?</text:p>
      <text:p text:style-name="Text_20_body">Emergency Preparedness: Owning an <text:a xlink:type="simple" xlink:href="http://www.vloeimans.com/index.php?title=AirMoto:_Addressing_Common_Tire_Inflation_Challenges" text:style-name="Internet_20_link" text:visited-style-name="Visited_20_Internet_20_Link">Airmoto Inflate</text:a> ensures you are prepared for emergencies such as flat tires, which can occur unexpectedly and often in inconvenient locations. Instead of waiting for roadside assistance,  <text:a xlink:type="simple" xlink:href="http://joshfreeman.org/index.php/AirMoto:_Myths_Vs._Facts_About_Tire_Inflation_Devices" text:style-name="Internet_20_link" text:visited-style-name="Visited_20_Internet_20_Link">Buy Airmoto</text:a> Airmoto allows you to tackle the situation head-on, saving you both time and frustration.</text:p>
      <text:p text:style-name="Text_20_body">Cost-effective Solution: Over time,  <text:a xlink:type="simple" xlink:href="https://higgledy-piggledy.xyz/index.php/AirMoto:_Comprehensive_Inflation_Solutions" text:style-name="Internet_20_link" text:visited-style-name="Visited_20_Internet_20_Link">Buy Airmoto</text:a> the onetime investment in an Airmoto can save you significant amounts that would otherwise be spent on professional services or standalone air stations. With Airmoto, inflating your tires or other equipment can be done as often and as conveniently as needed without extra cost.</text:p>
      <text:p text:style-name="Text_20_body">Environmental Benefits: Regularly maintaining the correct tire pressure has been shown to improve fuel efficiency and extend tire life, reducing environmental impact. Airmoto makes it easy to check and adjust tire pressure, promoting eco-friendly driving habits.</text:p>
      <text:p text:style-name="Text_20_body">Convenience and Time-saving: The convenience offered by Airmoto is undeniable. Being able to independently manage air pressure needs at your convenience is a time-saver, eliminating the need to seek out specific locations with air pump facilities.</text:p>
      <text:p text:style-name="Text_20_body">How to Use Airmoto?</text:p>
      <text:p text:style-name="Text_20_body">Using Airmoto is straightforward, enabling users to operate it without any prior technical knowledge:</text:p>
      <text:p text:style-name="Text_20_body">Charge the Device: Before use, ensure Airmoto’s battery is fully charged to guarantee the best performance.</text:p>
      <text:p text:style-name="Text_20_body">Select the Right Nozzle: Choose the appropriate nozzle for the item you wish to inflate.</text:p>
      <text:p text:style-name="Text_20_body">Set Desired Pressure: Using the digital display, set the optimal pressure for the item.</text:p>
      <text:p text:style-name="Text_20_body">Start Inflation: Attach it to the valve of your tire or equipment and press the start button. Monitor the process via the display until the desired pressure is reached.</text:p>
      <text:p text:style-name="Text_20_body">Power Off: Once inflation is complete, disconnect the Airmoto and power it off. Store it safely for future use.</text:p>
      <text:p text:style-name="Text_20_body">Conclusion</text:p>
      <text:p text:style-name="Text_20_body">Incorporating the Airmoto portable air pump into your routine means investing in reliability, efficiency, and convenience. Whether preparing for a road trip, engaging in sports, or everyday peace of mind, Airmoto stands out as a crucial companion. In an age where self-reliance and immediate solutions are key, having a tool like <text:a xlink:type="simple" xlink:href="http://git.cushionbox.de/lilla27i369169" text:style-name="Internet_20_link" text:visited-style-name="Visited_20_Internet_20_Link">Buy Airmoto</text:a> can make a significant difference in everyday life, empowering you to meet any inflation requirement with confid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he_futu_e_of_ti_e_inflation_technology</dc:title>
  </office:meta>
</office:document-meta>
</file>