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he_impact_of_advanced_inflation_featu_es"/>6 Suggestions That may Make You Influential In <text:a xlink:type="simple" xlink:href="https://www.fantastischevertellingen.nl/index.php?title=Gebruiker:CarmineVerco57" text:style-name="Internet_20_link" text:visited-style-name="Visited_20_Internet_20_Link">Airmoto Review</text:a> Inflate</text:p>
      <text:p text:style-name="Text_20_body">In recent years, portable air pumps have gained popularity as essential gadgets for ensuring tire safety and convenience in everyday life. Among them,  <text:a xlink:type="simple" xlink:href="https://myrumah.info/index.php/AirMoto:_Myths_Vs._Facts_About_Tire_Inflation_Devices" text:style-name="Internet_20_link" text:visited-style-name="Visited_20_Internet_20_Link">Airmoto Review</text:a> the Airmoto has drawn the attention of consumers and automotive enthusiasts alike. This article aims to provide a comprehensive analysis of <text:a xlink:type="simple" xlink:href="http://kak.egimsoft.co.kr/bbs/board.php?bo_table=free&amp;wr_id=508624" text:style-name="Internet_20_link" text:visited-style-name="Visited_20_Internet_20_Link">Airmoto Review</text:a> reviews, delving into customer experiences and shedding light on its features, performance, and overall utility.</text:p>
      <text:p text:style-name="Text_20_body">About <text:a xlink:type="simple" xlink:href="https://gitlab.payamake-sefid.com/arnette7556801" text:style-name="Internet_20_link" text:visited-style-name="Visited_20_Internet_20_Link">Airmoto</text:a></text:p>
      <text:p text:style-name="Text_20_body">Airmoto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Image: <text:a xlink:type="simple" xlink:href="https://yewtu.be/UrYBWtRRdhk" text:style-name="Internet_20_link" text:visited-style-name="Visited_20_Internet_20_Link">https://yewtu.be/UrYBWtRRdhk</text:a>)Key Features of Airmoto</text:p>
      <text:p text:style-name="Text_20_body">Before diving into user reviews, it’s important to understand the key features that <text:a xlink:type="simple" xlink:href="http://youngin.pe.kr/bbs/board.php?bo_table=free&amp;wr_id=510209" text:style-name="Internet_20_link" text:visited-style-name="Visited_20_Internet_20_Link">Airmoto Inflator</text:a> offers:</text:p>
      <text:p text:style-name="Text_20_body">Portability: One of Airmoto's main selling points is its small size and lightweight design, making it easy to store in a vehicle, backpack, or sports bag.</text:p>
      <text:p text:style-name="Text_20_body">Digital Display: The device features an easy-to-read digital display, allowing users to monitor and  <text:a xlink:type="simple" xlink:href="http://www.annunciogratis.net/author/pauladuffie" text:style-name="Internet_20_link" text:visited-style-name="Visited_20_Internet_20_Link">Airmoto Inflate</text:a> Car Tire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he real-world effectiveness and user satisfaction with Airmoto, examining a variety of user reviews provides valuable insights.</text:p>
      <text:p text:style-name="Text_20_body">Pros</text:p>
      <text:p text:style-name="Text_20_body">Convenience: Many users appreciate the portability and  <text:a xlink:type="simple" xlink:href="https://tardigrade.site/index.php?title=AirMoto:_How_It_Improves_Tire_Longevity" text:style-name="Internet_20_link" text:visited-style-name="Visited_20_Internet_20_Link">Airmoto Review</text:a>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text:a xlink:type="simple" xlink:href="https://carol-santos.de/gambia/index.php?title=AirMoto:_Enhancing_Your_Vehicle%E2%80%99s_Performance" text:style-name="Internet_20_link" text:visited-style-name="Visited_20_Internet_20_Link">Airmoto Review</text:a> some users mention limited battery life as a drawback, particularly if multiple inflations are needed without the opportunity to recharge.</text:p>
      <text:p text:style-name="Text_20_body">Slow Inflation Speed: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Airmoto’s performance in maintaining tire pressure within safe limits. However,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optimizing vehicle performance. Furthermore,  <text:a xlink:type="simple" xlink:href="http://deadchannel.io/doku.php?id=ai_moto:how_it_ope_ates_efficiently" text:style-name="Internet_20_link" text:visited-style-name="Visited_20_Internet_20_Link">Airmoto Review</text:a> its target market seems to include not only motorists but also outdoor sports enthusiasts and families with inflatable play equipment.</text:p>
      <text:p text:style-name="Text_20_body">Conclusion and Recommendations</text:p>
      <text:p text:style-name="Text_20_body">In conclusion, Airmoto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ext:a xlink:type="simple" xlink:href="https://galgbtqhistoryproject.org/wiki/index.php/AirMoto:_Addressing_Common_Tire_Inflation_Challenges" text:style-name="Internet_20_link" text:visited-style-name="Visited_20_Internet_20_Link">Airmoto Review</text:a>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Ultimately, <text:a xlink:type="simple" xlink:href="https://www.wysiwyg.africa/index.php/User:JeffersonCallowa" text:style-name="Internet_20_link" text:visited-style-name="Visited_20_Internet_20_Link">Buy Airmoto</text:a>’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text:a xlink:type="simple" xlink:href="http://www.zeobuilder.co.kr/board/bbs/board.php?bo_table=free&amp;wr_id=491795" text:style-name="Internet_20_link" text:visited-style-name="Visited_20_Internet_20_Link">Airmoto Reviews</text:a>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he_impact_of_advanced_inflation_featu_es</dc:title>
  </office:meta>
</office:document-meta>
</file>