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lance_blend_keto:unde_standing_its_health_benefits"/>Balance Blend Keto Pills: Are You Prepared For A very good Factor?</text:p>
      <text:p text:style-name="Text_20_body"><text:a xlink:type="simple" xlink:href="http://master.reter.info/www.youtube.com_embed_https:www.youtube.com_watch_v_h_jwn6zy5y_hq720.jpg_sqp_-oaymwencogcemobsfryq4qpaxkiaruaaihcgahyaqhiaqoigbacgay4auab_u0026rs_aon4claweozc_ywutc1wajosh16ds6fkaw" text:style-name="Internet_20_link" text:visited-style-name="Visited_20_Internet_20_Link">external site</text:a>In recent years, the ketogenic diet has seen a surge in popularity as people seek effective ways to manage weight and enhance their overall health. At the heart of this dietary revolution are specialized supplements designed to support and enhance the ketogenic lifestyle. One such product is Balance Blend Keto, a supplement that has garnered attention from those devoted to the keto journey. In this article, we’ll delve into what Balance Blend Keto offers, its potential benefits, how it works, and what users are saying about their experiences.</text:p>
      <text:p text:style-name="Text_20_body">Understanding the Ketogenic Diet</text:p>
      <text:p text:style-name="Text_20_body">Before diving into the specifics of Balance Blend Keto, it's valuable to grasp the basics of the ketogenic diet. This diet is high in fats, moderate in proteins, and extremely low in carbohydrates, typically constituting only about 5% to 10% of daily calorie intake. The objective is to trigger a state of ketosis, where the body shifts from burning glucose for energy to burning fats, leading to the production of ketones, which serve as an alternative energy source. The transition into ketosis can help with weight loss by promoting fat-burning processes within the body.</text:p>
      <text:p text:style-name="Text_20_body">What is Balance Blend Keto?</text:p>
      <text:p text:style-name="Text_20_body"><text:a xlink:type="simple" xlink:href="https://balanceblendketo.net/" text:style-name="Internet_20_link" text:visited-style-name="Visited_20_Internet_20_Link">Balance Blend Keto</text:a> is a dietary supplement designed to augment the effects of the ketogenic diet. It primarily functions by promoting the body's entrance into and maintenance of ketosis, enabling users to reap the full benefits of the ketogenic lifestyle more efficiently. This supplement is typically composed of exogenous ketones, BHB (Beta-Hydroxybutyrate), which aid in increasing ketone levels in the bloodstream. By providing an outside source of ketones, Balance Blend Keto helps jumpstart ketosis, assists in prolonging the state, and reduces symptoms commonly known as the “keto flu.”</text:p>
      <text:p text:style-name="Text_20_body">Potential Benefits of Balance Blend Keto</text:p>
      <text:p text:style-name="Text_20_body">Acceleration of Ketosis: One of the primary advantages of Balance Blend Keto is its potential to expedite the transition into ketosis. This can be especially beneficial for newcomers who often find the initial weeks of the ketogenic diet challenging.</text:p>
      <text:p text:style-name="Text_20_body">Increased Energy Levels: By providing the body with exogenous ketones, Balance Blend Keto ensures a steady stream of energy. This can combat the fatigue commonly associated with the onset of a keto diet, ultimately supporting consistent physical and mental performance.</text:p>
      <text:p text:style-name="Text_20_body">Improved Mental Clarity: Many users report enhanced cognitive functions and mental clarity when using Balance Blend Keto, attributing it to the brain’s efficient utilization of ketones as a primary energy source.</text:p>
      <text:p text:style-name="Text_20_body">Appetite Suppression: Ketogenic diets intrinsically lead to reduced hunger levels due to their high-fat content and metabolic effects. Balance Blend Keto can further aid in appetite control, making it easier for individuals to adhere to their dietary goals.</text:p>
      <text:p text:style-name="Text_20_body">Support for Weight Loss: By enabling the body to burn fats more effectively and by reducing appetite, Balance Blend Keto can be a valuable ally for those aiming to lose weight.</text:p>
      <text:p text:style-name="Text_20_body">How to Use <text:a xlink:type="simple" xlink:href="https://balanceblendketo.net/" text:style-name="Internet_20_link" text:visited-style-name="Visited_20_Internet_20_Link">Balance Blend Keto</text:a></text:p>
      <text:p text:style-name="Text_20_body">Balance Blend Keto is available in various forms such as capsules, powders, or liquids, making it easy to incorporate into the daily routine. It’s generally recommended to take the supplement with water, a few hours before engaging in physical activity or during the morning to maximize its effects throughout your day. As with any supplement, adherence to the prescribed dosage and seeking guidance from a healthcare professional before use is essential, especially for individuals with underlying health conditions or those pregnant or nursing.</text:p>
      <text:p text:style-name="Text_20_body">User Experiences and Reviews</text:p>
      <text:p text:style-name="Text_20_body">User reviews of Balance Blend Keto are predominantly positive, with many reporting quicker onset and maintenance of ketosis, heightened energy levels, and noticeable weight loss. These testimonials highlight the supplement's efficacy in augmenting the ketogenic diet and the users' satisfaction with the results. However, as with any dietary product, experiences can vary. Some users might not experience the same level of benefits, emphasizing the importance of tailoring supplementation to individual needs and conditions.</text:p>
      <text:p text:style-name="Text_20_body">In Conclusion:</text:p>
      <text:p text:style-name="Text_20_body">Balance Blend Keto serves as a practical adjunct to the ketogenic diet, offering potential enhancements in energy, mental acuity, and weight management. While it holds promise for many, it is essential for users to complement the supplement with a well-balanced ketogenic diet,  <text:a xlink:type="simple" xlink:href="http://www.shsenc.co.kr/bbs/board.php?bo_table=free&amp;wr_id=828294" text:style-name="Internet_20_link" text:visited-style-name="Visited_20_Internet_20_Link">Balance Blend Keto</text:a> regular physical activity, and a healthy lifestyle to attain optimal results.</text:p>
      <text:p text:style-name="Text_20_body">Before starting any new dietary supplement, it is prudent to consult with healthcare providers, ensuring compatibility with personal health conditions and goals. As the world of nutrition continually evolves, Balance Blend Keto exemplifies how innovative approaches can facilitate the journey towards better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unde_standing_its_health_benefits</dc:title>
  </office:meta>
</office:document-meta>
</file>