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st_payout_casinos_explained"/>Maximizing Bonuses and Promotions 
Online casinos typically run numerous promotions that may significantly enhance your enjoying expertise. Welcome bonuses, reload bonuses, cashback offers, and free spins can increase your bankroll and provide more alternatives to win real cash.</text:p>
      <text:p text:style-name="Text_20_body">Another efficient technique entails utilizing likelihood and odds to tell decision-making. By calculating the probability of drawing sure palms, gamers can enhance their probabilities of creating winning mixtures. Moreover, learning optimal plays by way of resources, such as charts and guides, can help decrease losses and maximize winning opportunities.</text:p>
      <text:p text:style-name="Text_20_body">Understanding how RNG know-how works can provide players with added confidence of their gaming expertise. It assures them that luck, rather than predetermined outcomes, solely influences their success in the game.</text:p>
      <text:p text:style-name="Text_20_body">Several instruments can significantly improve your on-line poker event gameplay. Poker monitoring software program permits for detailed evaluation of your past video games, whereas HUDs (Heads-Up Displays) present real-time statistics on opponents. Additionally, learning resources similar to video tutorials and strategy articles can deepen your understanding of successful poker methods.</text:p>
      <text:p text:style-name="Text_20_body">Regulations and Fair Play in Online Video Poker 
Regulation is a key facet that ensures truthful play in video poker online. Many jurisdictions have established strict tips to keep up gaming integrity, requiring online casinos to implement random quantity mills (RNGs) to ensure unbiased results. This transparency is crucial for constructing participant belief in the online gaming surroundings.</text:p>
      <text:p text:style-name="Text_20_body">Another very important preparation technique is <text:span text:style-name="Strong_20_Emphasis">mental conditioning</text:span>. Engaging in mindfulness workouts and maintaining a wholesome lifestyle can improve focus and stamina, crucial elements for long tournaments the place fatigue might become a factor.</text:p>
      <text:p text:style-name="Text_20_body">Top Features of Best Payout Casinos 
When searching for one of the best payout casinos, there are several key features to contemplate. Firstly, respected casinos are sometimes licensed and controlled by acknowledged authorities, making certain transparency and fairness in their operations. Look for casinos that publish their RTP percentages, as this reveals a dedication to providing gamers with the information they want.</text:p>
      <text:p text:style-name="Text_20_body">The Role of RNG in Online Keno 
Random Number Generators (RNGs) are crucial for the integrity of Online Keno, guaranteeing that the outcomes of each recreation are utterly random and fair. Players can relaxation assured that each draw is impartial and that there is no manipulation involved.</text:p>
      <text:p text:style-name="Text_20_body">Live dealer games replicate the atmosphere of a conventional casino, making them an interesting alternative for people who favor a social experience. Players can chat with sellers and other members, forming a sense of neighborhood as they play. Popular live dealer video games embrace blackjack, roulette, and baccarat.</text:p>
      <text:p text:style-name="Text_20_body">It’s additionally essential to interrupt your bankroll into smaller parts for every gaming session. This tactic lets you tempo your play and prevents you from exhausting your funds too quickly. For occasion, when you have $500 for the month, you might resolve to play with $100 per week.</text:p>
      <text:p text:style-name="Text_20_body">Additionally,  <text:a xlink:type="simple" xlink:href="https://v62265.com/%ec%b9%b4%ec%a7%80%eb%85%b8%ec%82%ac%ec%9d%b4%ed%8a%b8%ec%99%80-%ed%86%a0%ed%86%a0%ec%82%ac%ec%9d%b4%ed%8a%b8-%ec%98%a8%eb%9d%bc%ec%9d%b8-%eb%8f%84%eb%b0%95%ec%9d%98-%ec%84%b8%ea%b3%84-%ec%9d%b4/" text:style-name="Internet_20_link" text:visited-style-name="Visited_20_Internet_20_Link">바카라사이트</text:a> managing your bankroll correctly is essential when enjoying Online Keno. Setting a price range for every gaming session can help prevent overspending and guarantee that you could benefit from the game long-term with out financial stress.</text:p>
      <text:p text:style-name="Text_20_body">To reach online poker tournaments, give attention to key strategies corresponding to desk selection, understanding positional play, and managing your bankroll successfully. Additionally, be adaptable in your method based on the event stage and strive to follow emotional management to maintain up composure during important moments.</text:p>
      <text:p text:style-name="Text_20_body">To maximize these offers, it’s crucial to understand the precise phrases related to every promotion. Wagering necessities can vary significantly; some casinos may require you to wager the bonus quantity a certain number of instances before you possibly can withdraw any winnings. Look for casinos with low wagering requirements to make your potential all the extra achievable.</text:p>
      <text:p text:style-name="Text_20_body">How to Play Online Keno 
The gameplay of Online Keno is straightforward and could be broken down into a couple of easy steps. First, players must register with a trusted online casino that gives Keno. Once registered, they can find the Keno part and begin playing.</text:p>
      <text:p text:style-name="Text_20_body">The variety of video games provided is one other important <text:a xlink:type="simple" xlink:href="https://field-technl.com/%ec%98%a8%eb%9d%bc%ec%9d%b8-%ec%b9%b4%ec%a7%80%eb%85%b8%ec%82%ac%ec%9d%b4%ed%8a%b8-%ec%a6%90%ea%b1%b0%ec%9b%80%ea%b3%bc-%ec%a0%84%eb%9e%b5%ec%9d%98-%ec%84%b8%ea%b3%84/" text:style-name="Internet_20_link" text:visited-style-name="Visited_20_Internet_20_Link">more Info</text:a> factor. A web site that gives a comprehensive selection of video poker variants caters to various talent ranges and preferences. Additionally, consider the standard of the software and graphics, as a visually interesting interface enhances the general gaming expertise.</text:p>
      <text:p text:style-name="Text_20_body">Online Keno video games are honest when hosted on licensed and regulated platforms that use Random Number Generators (RNGs). These RNGs are frequently examined to make sure that each draw is only random, offering a fair gaming expert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st_payout_casinos_explained</dc:title>
  </office:meta>
</office:document-meta>
</file>