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etting_basics_fo_beginne_s"/>Before diving into online sports betting, essential concerns embrace understanding the chances, kinds of bets, and creating a solid strategy. Additionally, familiarize your self with regulations in your area and select reputable sportsbooks. Most importantly, set a budget and stick with it, whereas all the time prioritizing responsible gambling practices.</text:p>
      <text:p text:style-name="Text_20_body">On the opposite hand, fractional odds are more traditional, notably within the UK. They point out the profit relative to the stake. For example, odds of 5/1 imply that for each $1 wagered, the profit is $5. Lastly, the moneyline odds are prevalent within the United States and could be constructive or unfavorable. Positive moneyline odds indicate how a lot revenue you can also make on a $100 guess, whereas unfavorable odds point out how a lot you must wager to earn $100.</text:p>
      <text:p text:style-name="Text_20_body">Avoiding Common Pitfalls 
While sports betting can indeed be an avenue for fast money, there are frequent pitfalls to keep away from that may derail your efforts. One main concern is the emotional aspect of betting. Betting whereas overly excited or annoyed can result in poor decisions and significant losses. Always keep a stage head and make selections based on research and strategy rather than impulse.</text:p>
      <text:p text:style-name="Text_20_body">Legal frameworks often encompass licensing for operators, accountable gambling measures, and stringent promoting requirements. These laws are designed to protect customers and guarantee a safe betting surroundings. For occasion,  <text:a xlink:type="simple" xlink:href="https://uuuwx.com/%EC%84%B8%EB%B8%90%EB%8D%B0%EC%9D%B4%EC%A6%88-%EB%B3%B4%EC%A6%9D%EC%97%85%EC%B2%B4-%EC%B6%94%EC%B2%9C-%EC%82%AC%EC%9D%B4%ED%8A%B8%EC%9D%98-%EC%A4%91%EC%9A%94%EC%84%B1%EA%B3%BC-%ED%99%9C%EC%9A%A9/" text:style-name="Internet_20_link" text:visited-style-name="Visited_20_Internet_20_Link">슈어맨</text:a> the U.S. Supreme Court's determination in 2018 to overturn the federal ban on sports betting allowed states to regulate the trade, leading to a big rise in authorized gambling choices.</text:p>
      <text:p text:style-name="Text_20_body">What is a Safe Toto Site? 
Safe toto sites are on-line playing platforms that prioritize the safety and well-being of their customers. These sites implement strong measures to protect sensitive data, making certain a playing expertise that is truthful and transparent. A secure toto site often possesses the next traits: a legitimate gaming license, constructive consumer evaluations, secure payment techniques, and effective customer assist. By adhering to these requirements, gamers can decrease the risks typically associated with on-line betting.</text:p>
      <text:p text:style-name="Text_20_body">To mitigate this threat, apply emotional control by setting pre-defined betting objectives and sticking to a technique, no matter quick outcomes. Developing a disciplined mindset helps bettors view betting as a long-term activity rather than a collection of isolated occasions.</text:p>
      <text:p text:style-name="Text_20_body">Moreover, secure toto sites often update their safety protocols to fight emerging threats and vulnerabilities. This ongoing commitment to safety enhances person belief and encourages players to engage confidently with the platform.</text:p>
      <text:p text:style-name="Text_20_body">In essence, understanding how bookmakers function provides bettors with the required context to make informed choices. This insight is invaluable, particularly in dynamic markets the place odds can change quickly.</text:p>
      <text:p text:style-name="Text_20_body">The integration of <text:span text:style-name="Strong_20_Emphasis">mobile applications</text:span> has further made sports activities betting more accessible. Bettors can now simply handle their accounts,  <text:a xlink:type="simple" xlink:href="https://645.gg/%EC%9C%84%EB%84%88-%ED%86%A0%ED%86%A0-%EC%95%88%EC%A0%84-%EA%B2%80%EC%A6%9D-%EC%97%85%EC%B2%B4-%EC%95%88%EC%A0%84%ED%95%98%EA%B3%A0-%EC%8B%A0%EB%A2%B0%ED%95%A0-%EC%88%98-%EC%9E%88%EB%8A%94-%EC%82%AC/" text:style-name="Internet_20_link" text:visited-style-name="Visited_20_Internet_20_Link">슈어맨</text:a> view reside odds, and place bets immediately from their smartphones or tablets, guaranteeing they by no means miss a chance to interact with their favorite sports activities.</text:p>
      <text:p text:style-name="Text_20_body">Another well-liked choice is the <text:span text:style-name="Strong_20_Emphasis">point spread</text:span>, which takes under consideration the margin of victory. Bettors wager not only on which staff will win but also by how much, adding a layer of strategy to the guess. In addition to those, <text:span text:style-name="Strong_20_Emphasis">over/under bets</text:span> focus on the combined score of each groups, difficult bettors to predict whether it goes to be over or underneath a set quantity.</text:p>
      <text:p text:style-name="Text_20_body">To ensure a toto site is protected, check for a legitimate gaming license, <text:a xlink:type="simple" xlink:href="https://white-third.com/2024/11/13/%EC%95%88%EC%A0%84%ED%95%9C-%EA%B2%8C%EC%9E%84%EC%9D%84-%EC%9C%84%ED%95%9C-%EA%B0%80%EC%9D%B4%EB%93%9C-%EB%A8%B9%ED%8A%80%EA%B2%80%EC%A6%9D-%EC%99%84%EB%A3%8C%EB%90%9C-%EB%B2%94%ED%8D%BC%EC%B9%B4/" text:style-name="Internet_20_link" text:visited-style-name="Visited_20_Internet_20_Link">read more</text:a> person reviews, and make sure using secure cost methods. Additionally, look for websites that prioritize accountable playing practices and clear phrases and conditions.</text:p>
      <text:p text:style-name="Text_20_body">Types of Online Sports Betting 
There are varied forms of betting options obtainable to on-line gamblers, catering to a wide spectrum of preferences and techniques. The commonest are <text:span text:style-name="Strong_20_Emphasis">moneyline bets</text:span>, the place one merely picks the winner of a game. This simple kind is good for newcomers to online sports activities betting.</text:p>
      <text:p text:style-name="Text_20_body">Understanding how to convert odds into chance is important for bettors because it allows them to assess whether a wager presents good worth. If you believe the actual chance of an occasion is larger than what the chances suggest, it may indicate a worthwhile wager. Value betting includes discovering these discrepancies in notion, allowing bettors to leverage their knowledge for revenue.</text:p>
      <text:p text:style-name="Text_20_body">Additionally, safety in toto sites extends past mere security protocols. It includes a commitment to responsible gambling, which incorporates offering instruments that help players manage their betting habits. This method, they can enjoy a balanced gaming experience, avoiding potential issues associated to playing habit.</text:p>
      <text:p text:style-name="Text_20_body">Another effective strategy is to concentrate on specific sports or leagues. By specializing in a narrower scope, you'll have the ability to gain deeper insights and make more informed choices. This specialized information typically results in better betting outcomes as you perceive elements influencing game outcomes higher than the typical betto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betting_basics_fo_beginne_s</dc:title>
  </office:meta>
</office:document-meta>
</file>