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oosing_the_best_betting_site"/>Players should be conscious of the prize levels, which are designed to motivate participation. The game features a quantity of tiers of prizes, each with its own odds of winning. For example, matching only one quantity plus the Powerball grants a smaller reward, yet the excitement of potentially successful should not be underestimated.</text:p>
      <text:p text:style-name="Text_20_body">Exploring BePick Resources 
BePick is an distinctive platform for those looking to improve their sports activities prediction skills. This web site offers detailed info, reviews, and professional analyses of assorted sporting events, making it an invaluable resource for bettors. With its user-friendly interface, BePick permits users to entry a variety of prediction tips throughout completely different sports, whether it's football, basketball, baseball, or hockey. The website offers insightful commentary and breakdowns, serving to bettors understand the nuances of various games and making their predictions extra reliable.</text:p>
      <text:p text:style-name="Text_20_body">Visitors can find a wealth of data, together with tips for choosing numbers, updates on jackpot sizes, and analyses of current draws. Furthermore, BePick offers insights into developments within the Powerball sport, shedding light on how gamers can improve their probabilities of profitable.</text:p>
      <text:p text:style-name="Text_20_body">Utilizing Data Analytics 
Data analytics performs an integral position in modern sports activities predictions. Using historical knowledge similar to win-loss information, player statistics, and head-to-head matchups offers a stable base for making informed predictions. Many bettors use sophisticated models to analyze past performances, thus figuring out trends that will not be instantly apparent. Websites devoted to sports activities predictions often combination vast amounts of information, assessing totally different variables to offer insights that may information customers of their betting strategies. The use of data is crucial as it allows for a level of objectivity and minimizes the influence of bias in predictions.</text:p>
      <text:p text:style-name="Text_20_body">When trying to find a betting website, pay shut consideration to factors such as licensing and regulation, customer help companies, cost options, and consumer evaluations. Additionally, consider the variety of sports activities or games out there and the odds they offer. All these aspects can influence your betting expertise.</text:p>
      <text:p text:style-name="Text_20_body">Sites like Bet365, 1xBet, and Pinnacle are frequently talked about as prime choices amongst bettors. These platforms have confirmed records of trustworthiness, offering a variety of betting choices and beneficiant bonuses that entice gamers of all ranges.</text:p>
      <text:p text:style-name="Text_20_body">Key Metrics to Consider 
Effective sports betting advisory providers emphasize crucial metrics that bettors must think about before inserting wagers. Metrics corresponding to Point Spread, Moneyline Odds, and Over/Under totals ought to be routinely analyzed. Understanding how these metrics fluctuate based on varied components, including participant injuries or weather situations, is necessary for  <text:a xlink:type="simple" xlink:href="https://joydil.com/@joshcarrillo1" text:style-name="Internet_20_link" text:visited-style-name="Visited_20_Internet_20_Link">check here</text:a> strategic betting.</text:p>
      <text:p text:style-name="Text_20_body">Developing a Betting Strategy 
One of essentially the most crucial expert ideas is the development of an efficient betting technique. A well-structured method includes setting a price range, defining your betting objectives, and adhering to a disciplined wagering plan. This means not solely figuring out when to bet but additionally understanding when to abstain. Striking a steadiness between your emotional instincts and sound reasoning establishes a sample of accountable bettors. Consistency is vital; sticking to a defined strategy may help take the gamble out of betting.</text:p>
      <text:p text:style-name="Text_20_body">BePick provides a wealth of knowledge, including expert opinions, statistical analyses, and comprehensive reviews of various sports activities occasions. Engaging with their sources will not only improve your understanding of sports but also offer you useful insights that can increase your prediction accuracy and general betting technique.</text:p>
      <text:p text:style-name="Text_20_body">Statistics from previous attracts reveal intriguing data about quantity frequency and combos that have been profitable in the past. While the lottery operates on randomness, some gamers discover consolation in inspecting these patterns, which might add a strategic perspective to their gameplay.</text:p>
      <text:p text:style-name="Text_20_body">Leveraging Technology in Predictions 
Advancements in technology have considerably formed the panorama of sports predictions. Many bettors now make the most of cell purposes and on-line tools that present real-time updates, statistics, and customizable alerts based mostly on their interests. These tools assist people keep informed concerning the latest developments and  <text:a xlink:type="simple" xlink:href="https://oneloveug.com/@dalenebello83" text:style-name="Internet_20_link" text:visited-style-name="Visited_20_Internet_20_Link">more info</text:a> enable them to make timely selections. Furthermore, algorithm-driven prediction models have emerged, which might analyze huge information sets and offer insights that usually surpass conventional methods. By leveraging technology, bettors can improve their understanding and response to the dynamic nature of sports.</text:p>
      <text:p text:style-name="Text_20_body">Moreover, the odds presented by bookmakers play a major function in how bets are structured. Different sportsbooks may supply various odds for  <text:a xlink:type="simple" xlink:href="https://yuvana.mejoresherramientas.online/@jeannapauley90?page=about" text:style-name="Internet_20_link" text:visited-style-name="Visited_20_Internet_20_Link">베픽</text:a> the same match-up, making it vital to shop round for the most effective value. By understanding how odds work, one can better gauge the danger and potential return on their bets. This foundational information sets the stage for integrating professional strategies that may dramatically improve your betting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hoosing_the_best_betting_site</dc:title>
  </office:meta>
</office:document-meta>
</file>