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lubbing"/>Clubbing</text:p>
      <text:p text:style-name="Text_20_body">Clubbing is a popular social exercise that involves visiting nightclubs or dance golf equipment to take pleasure in music, dancing, and socializing. Here are some key aspects of clubbing:</text:p>
      <text:p text:style-name="Text_20_body">Atmosphere: Nightclubs usually have a vibrant and energetic ambiance, enhanced by lighting effects like strobe lights and LED shows.
Music: DJs play a big selection of music genres, together with digital dance music (EDM), hip-hop, and pop, catering to diverse tastes.
Social Interaction: Clubs serve as venues for assembly new folks, dancing, and enjoying the nightlife with pals.
Dress Code: Many clubs enforce specific gown codes, encouraging friends to wear trendy or glamorous attire.</text:p>
      <text:p text:style-name="Text_20_body">When planning an evening out at a membership, consider the following:</text:p>
      <text:p text:style-name="Text_20_body">Choose the Right Venue: Research clubs in your space to search out one which matches your music preference and vibe.
Arrive Early: Arriving early can help you avoid long lines and safe a good spot on the dance floor.
Stay Safe: Always look out for your associates, and consider arranging transportation beforehand to get house safely.
Be Respectful: Respect the club employees and different patrons to make sure a fun experience for everyone.</text:p>
      <text:p text:style-name="Text_20_body">Overall, clubbing offers a singular approach to expertise nightlife, meet new folks, and luxuriate in music and dance. Whether you're a seasoned clubber or a first-timer, it's an adventure worth exploring!</text:p>
      <text:p text:style-name="Text_20_body">Clubbing is a well-liked nightlife activity the place folks collect in clubs to bop, socialize, and enjoy music. It serves as a vibrant outlet for self-expression and cultural connection, typically featuring a variety of music genres, corresponding to electronic dance music, hip-hop, and pop.</text:p>
      <text:p text:style-name="Text_20_body">Atmosphere</text:p>
      <text:p text:style-name="Text_20_body">The atmosphere in clubs is often energetic and vigorous, with dazzling lights, energetic crowds, and a palpable sense of excitement. Many clubs also put money into distinctive inside designs to enhance the overall experience.</text:p>
      <text:p text:style-name="Text_20_body">Social Experience</text:p>
      <text:p text:style-name="Text_20_body">For many, clubbing is more than just dancing; it's a cultural expertise. Meeting new people, forming connections, and having fun with the company of associates are essential aspects. Clubs typically host themed nights or special occasions that attract diverse crowds.
(Image: <text:a xlink:type="simple" xlink:href="https://www.hindrumfjordsenter.no/wp-content/uploads/2022/04/standard_trondheim.webp" text:style-name="Internet_20_link" text:visited-style-name="Visited_20_Internet_20_Link">https://www.hindrumfjordsenter.no/wp-content/uploads/2022/04/standard_trondheim.webp</text:a>)</text:p>
      <text:p text:style-name="Text_20_body">Music and Dance</text:p>
      <text:p text:style-name="Text_20_body">Music is the heartbeat of any club, setting the tone and vibe for the entire expertise. DJs play a vital function, mixing tracks and creating an exhilarating ambiance that keeps folks dancing throughout the night. Dancing isn't only a type of entertainment but additionally a way to unwind and categorical oneself.</text:p>
      <text:p text:style-name="Text_20_body">Dress Code</text:p>
      <text:p text:style-name="Text_20_body">Many golf equipment implement a dress code, encouraging patrons to dress stylishly and fashionably. This provides a component of sophistication and helps create a visually appealing setting.</text:p>
      <text:p text:style-name="Text_20_body">Safety and Etiquette</text:p>
      <text:p text:style-name="Text_20_body">While clubbing can be enjoyable, it’s essential to prioritize personal safety and pay attention to club etiquette. Respecting others’ private house,  알밤 <text:a xlink:type="simple" xlink:href="http://master.reter.info/http:elektroavto.lv_user_trunkchain5" text:style-name="Internet_20_link" text:visited-style-name="Visited_20_Internet_20_Link">Elektroavto.lv]</text:a> being conscious of drink consumption, and looking out for friends ensures a safer experience for everybody.</text:p>
      <text:p text:style-name="Text_20_body">Overall, clubbing could be a thrilling adventure that brings folks collectively to have fun life via music, dance, and social connection.
(Image: <text:a xlink:type="simple" xlink:href="https://upload.wikimedia.org/wikipedia/commons/9/98/Shushi_collection.jpg" text:style-name="Internet_20_link" text:visited-style-name="Visited_20_Internet_20_Link">https://upload.wikimedia.org/wikipedia/commons/9/98/Shushi_collection.jpg</text:a>)</text:p>
      <text:p text:style-name="Text_20_body">Clubbing is a vibrant social exercise that entails going to a nightclub or dance venue to get pleasure from music, dancing, and socializing with associates and strangers alike. It is in style among people of assorted ages, particularly the youthful crowd. Here are some key elements of clubbing:</text:p>
      <text:p text:style-name="Text_20_body">Reasons to Go Clubbing</text:p>
      <text:p text:style-name="Text_20_body">Social Interaction: Clubs present a fantastic atmosphere for meeting new individuals and connecting with pals.
Live Music: Many golf equipment feature reside DJ performances or bands, enhancing the general experience.
Dancing: Clubs are designed for dancing, allowing you to express yourself and benefit from the music.
Escape: It offers a chance to unwind and escape from every day routines.</text:p>
      <text:p text:style-name="Text_20_body">Elements of Clubbing</text:p>
      <text:p text:style-name="Text_20_body">Dress Code: Many clubs have particular dress codes, often encouraging fashionable or fashionable outfits.
Entry Fees: Some establishments charge an entry payment, which may embrace a drink or two.
Alcohol and Drinks: Clubs usually serve a selection of alcoholic and non-alcoholic beverages.
Lighting and Decor: Expect vibrant lighting, often with strobe lights and ornamental components that create an energetic ambiance.</text:p>
      <text:p text:style-name="Text_20_body">Whether you are a seasoned club-goer or a novice, clubbing is usually a thrilling expertise that provides a taste of nightlife tradi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lubbing</dc:title>
  </office:meta>
</office:document-meta>
</file>