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the_best_toto_site_atings"/>With a user-friendly interface and up-to-date content, BePick supplies both novice and skilled bettors with essential instruments to succeed in the aggressive world of stay sports betting. By visiting their website, you gain access to a wealth of data designed to raise your betting expertise.</text:p>
      <text:p text:style-name="Text_20_body">What is Toto Betting? 
Toto betting is a form of betting popular in various regions, primarily centered around predicting the result of sports activities events. It usually involves betting on the results of matches, typically with pre-defined odds set by bookmakers. Bettors place wagers on their chosen outcomes, hoping to win based on the outcomes of the video games or occasions. The excitement of toto betting lies in its capacity to engage fans, making them feel more related to the sports activities they love.</text:p>
      <text:p text:style-name="Text_20_body">In the realm of on-line betting, discovering the most effective toto betting website is normally a daunting task. With numerous choices out there, it is essential to discern not only the standard of the platforms but in addition the companies they provide. This article serves as a complete information to understanding toto betting sites, particularly specializing in Beepik, which excels in offering detailed critiques and insights into one of the best choices for bettors. Whether you are a seasoned gambler or a novice, being informed is crucial.</text:p>
      <text:p text:style-name="Text_20_body">Moreover, specializing in particular betting markets is advisable. Instead of spreading your bets out across many markets, discovering a distinct segment that you simply understand nicely can result in <text:a xlink:type="simple" xlink:href="https://curiosidade22.com/@maniebronner2?page=about" text:style-name="Internet_20_link" text:visited-style-name="Visited_20_Internet_20_Link">get more info</text:a> informed decisions. For example, if you’re acquainted with basketball, it may be clever to concentrate on live betting on point spreads or totals rather than diversifying into different sports activities.</text:p>
      <text:p text:style-name="Text_20_body">Utilizing resources to gather knowledge quickly is crucial in reside sports activities betting. Many seasoned bettors leverage technology and analytical tools to track sport performances in real-time. This can considerably scale back the time wanted to make informed betting decisions.</text:p>
      <text:p text:style-name="Text_20_body">In essence, the comparability process encourages gamers to assume critically about what they need and wish from an online betting site, permitting them to choose properly and improve their general gaming expertise.</text:p>
      <text:p text:style-name="Text_20_body">Toto site ratings are scores or evaluations that assess the reliability, safety, and user expertise of online betting platforms. These ratings are decided primarily based on numerous factors, including person suggestions, safety measures, and customer support high quality, helping players make informed choices.</text:p>
      <text:p text:style-name="Text_20_body">Furthermore, accountable playing measures—such as self-exclusion tools and deposit limits—should also be part of a <text:a xlink:type="simple" xlink:href="https://learnhub.greellc.com/@rmhconnie04444?page=about" text:style-name="Internet_20_link" text:visited-style-name="Visited_20_Internet_20_Link">website</text:a>'s choices. Ratings that emphasize these elements point out a web site's dedication not only to profit but to selling wholesome playing habits among its customers.</text:p>
      <text:p text:style-name="Text_20_body">How Toto Verification Experts Evaluate Sites 
Toto verification specialists use a scientific method to evaluate the legitimacy of on-line betting sites. This contains reviewing a number of crucial elements, similar to licensing, safety protocols, and person reviews. Each of those elements contributes to a comprehensive understanding of a platform's reliability.</text:p>
      <text:p text:style-name="Text_20_body">Lastly, using the expertise of toto verification professionals may help gamers keep away from pricey mistakes. With the rising number of scams within the online betting business, having a trusted professional in your side can prove helpful in making knowledgeable decisions and avoiding losses.</text:p>
      <text:p text:style-name="Text_20_body">Notably, Betpick retains updated on industry standards and regulations, making certain bettors are informed about any modifications that will have an effect on their playing actions. This commitment to person education is probably one of the explanation why Betpick is extremely regarded within the online betting community.</text:p>
      <text:p text:style-name="Text_20_body">Football, particularly, serves as a significant driver for toto betting, due to the regularity of matches and the abundance of statistics out there for evaluation. With leagues all over the world, soccer betting attracts a various set of bettors, catering to both casual followers and severe gamblers.</text:p>
      <text:p text:style-name="Text_20_body">Researching whether or not a betting web site operates legally in your jurisdiction helps in avoiding potential legal points. Sites that are licensed and controlled in acknowledged gambling jurisdictions usually tend to adhere to security standards that protect users.</text:p>
      <text:p text:style-name="Text_20_body">The Role of Research and Analysis 
Research is the backbone of any successful betting strategy. Understanding groups, players, and even coaching types influences your betting choices during stay events. Analyzing statistics, previous performances, and up to date developments can provide you larger perception into how a game might unfold.</text:p>
      <text:p text:style-name="Text_20_body">To find a respected toto verification expert, search for particular person evaluations, testimonials, and references from prior shoppers. Websites devoted to providing information about betting experts can be immensely useful. Engaging with on-line betting communities may help you collect recommendations and insights into various experts' reput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the_best_toto_site_atings</dc:title>
  </office:meta>
</office:document-meta>
</file>