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scussioni:stato_avanzamento_lavori"/><text:bookmark-start text:name="__RefHeading___stato_avanzamento_lavori_24_05_2018_1"/><text:bookmark-start text:name="stato_avanzamento_lavori_24_05_2018"/>Stato avanzamento lavori 24/05/2018<text:bookmark-end text:name="__RefHeading___stato_avanzamento_lavori_24_05_2018_1"/><text:bookmark-end text:name="stato_avanzamento_lavori_24_05_2018"/></text:h>
      <text:h text:style-name="Heading_20_3" text:outline-level="3"><text:bookmark-start text:name="__RefHeading___obiettivi_2"/><text:bookmark-start text:name="obiettivi"/>Obiettivi:<text:bookmark-end text:name="__RefHeading___obiettivi_2"/><text:bookmark-end text:name="obiettivi"/></text:h>
      <text:p text:style-name="Text_20_body">Gli obiettivi scaturiscono dall’analisi dal quadro programmatico: </text:p>
      <text:p text:style-name="Text_20_body">Fondi Indiretti</text:p>
      <text:p text:style-name="Text_20_body">1.	PON (Programma Operativo Nazionale) e POR Programma Operativo Regionale), cicli di programmazione  07-13 e 14-20)</text:p>
      <text:p text:style-name="Text_20_body">2.	PSR (Piano di Sviluppo Rurale) ciclo di programmazione 14-20</text:p>
      <text:p text:style-name="Text_20_body">Fondi Diretti</text:p>
      <text:p text:style-name="Text_20_body">3.	Progetti Europei: 	interreg ADRION </text:p>
      <text:p text:style-name="Text_20_body">2018 – anno europeo del patrimonio culturale</text:p>
      <text:p text:style-name="Text_20_body">OBIETTIVI: riferimento “quadro programmatico Wiki”
<text:a xlink:type="simple" xlink:href="http://master.reter.info/pwpersonali:quadro_programmatico" text:style-name="Internet_20_link" text:visited-style-name="Visited_20_Internet_20_Link">Quadro Programmatico</text:a></text:p>
      <text:p text:style-name="Text_20_body"> <text:span text:style-name="Strong_20_Emphasis">Conservare, proteggere, promuovere e sviluppare il patrimonio naturale e culturale</text:span></text:p>
      <text:p text:style-name="Text_20_body">ELEMENTI DEL MOSAICO:</text:p>
      <text:list text:style-name="List_20_1" text:continue-numbering="false">
        <text:list-item>
          <text:p text:style-name="List_20_1_Content_First"> Ferrovie dismesse</text:p>
        </text:list-item>
        <text:list-item>
          <text:p text:style-name="List_20_1_Content"> Rete tratturale</text:p>
        </text:list-item>
        <text:list-item>
          <text:p text:style-name="List_20_1_Content"> Uso del Suolo</text:p>
        </text:list-item>
        <text:list-item>
          <text:p text:style-name="List_20_1_Content"> Idrografia</text:p>
        </text:list-item>
        <text:list-item>
          <text:p text:style-name="List_20_1_Content"> Rete Natura 2000 (anche percorsi sentieri)</text:p>
        </text:list-item>
        <text:list-item>
          <text:p text:style-name="List_20_1_Content"> Percorsi religiosi (nell’ambito dell’analisi storica)	</text:p>
        </text:list-item>
        <text:list-item>
          <text:p text:style-name="List_20_1_Content"> Rete infrastrutturale attuale</text:p>
        </text:list-item>
        <text:list-item>
          <text:p text:style-name="List_20_1_Content_Last"> Siti di interesse storico – archeologico – architettonico</text:p>
        </text:list-item>
      </text:list>
      <text:h text:style-name="Heading_20_4" text:outline-level="4"><text:bookmark-start text:name="__RefHeading___sistema_infrastrutturale_3"/><text:bookmark-start text:name="sistema_infrastrutturale"/>Sistema infrastrutturale<text:bookmark-end text:name="__RefHeading___sistema_infrastrutturale_3"/><text:bookmark-end text:name="sistema_infrastrutturale"/></text:h>
      <text:h text:style-name="Heading_20_4" text:outline-level="4"><text:bookmark-start text:name="__RefHeading___idrografia_e_pericolosita_idrogeologica_4"/><text:bookmark-start text:name="idrografia_e_pericolosita_idrogeologica"/>Idrografia e pericolosità idrogeologica<text:bookmark-end text:name="__RefHeading___idrografia_e_pericolosita_idrogeologica_4"/><text:bookmark-end text:name="idrografia_e_pericolosita_idrogeologica"/></text:h>
      <text:h text:style-name="Heading_20_2" text:outline-level="2"><text:bookmark-start text:name="__RefHeading___stato_avanzamento_lavoririassunto_lezione_del_03_05_2018_5"/><text:bookmark-start text:name="stato_avanzamento_lavoririassunto_lezione_del_03_05_2018"/>Stato avanzamento lavori: Riassunto lezione del 03/05/2018<text:bookmark-end text:name="__RefHeading___stato_avanzamento_lavoririassunto_lezione_del_03_05_2018_5"/><text:bookmark-end text:name="stato_avanzamento_lavoririassunto_lezione_del_03_05_2018"/></text:h>
      <text:p text:style-name="Text_20_body">Dalla lezione del 03 maggio 2018, sono emerse alcune idee progettuali riguardanti sia l’area vasta che le aree di dettaglio nonché la necessità di estendere e trasporre idee, proposte e conoscenze, dall’una all’altra dimensione.</text:p>
      <text:p text:style-name="Text_20_body">In merito all’area vasta sono emersi i seguenti punti:</text:p>
      <text:list text:style-name="List_20_1" text:continue-numbering="false">
        <text:list-item>
          <text:p text:style-name="List_20_1_Content_First"> proseguimento delle ricerche volte a produrre l’analisi diacronica dell’area;</text:p>
        </text:list-item>
        <text:list-item>
          <text:p text:style-name="List_20_1_Content"> conferma della valorizzazione delle ferrovie dismesse come elemento di rilancio turistico e di differente fruizione del territorio; </text:p>
        </text:list-item>
        <text:list-item>
          <text:p text:style-name="List_20_1_Content"> proposta di creazione di una buffer-zone lungo la SS17 come base per una “strada panoramica”;</text:p>
        </text:list-item>
        <text:list-item>
          <text:p text:style-name="List_20_1_Content_Last"> proseguimento delle analisi dell’area vasta in base a vincoli, infrastrutture, natura e cultura.</text:p>
        </text:list-item>
      </text:list>
      <text:p text:style-name="Text_20_body">In merito alle aree di dettaglio, sono state avanzate le seguenti proposte:</text:p>
      <text:list text:style-name="List_20_1" text:continue-numbering="false">
        <text:list-item>
          <text:p text:style-name="List_20_1_Content_First"> analisi storico-archeologica dei paesi arbëreshë del Molise, al fine di creare un percorso turistico che li colleghi e li integri alle altre aree di dettaglio e all’area vasta;</text:p>
        </text:list-item>
        <text:list-item>
          <text:p text:style-name="List_20_1_Content"> analisi delle aree interessate da usi civici ricadenti nelle zone di maggiore interesse (Arberia, piana di Sepino, Matese molisano, alto corso del Volturno, ecc.) per ipotizzarne una valorizzazione o una loro inclusione nei progetti già delineati; </text:p>
        </text:list-item>
        <text:list-item>
          <text:p text:style-name="List_20_1_Content_Last"> approfondimento delle proposte progettuali nella piana di Sepin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scussioni:stato_avanzamento_lavori</dc:title>
  </office:meta>
</office:document-meta>
</file>