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sie_a_nevada"/>Con la temporada de esquí en pleno apogeo, son muchos los amantes de este deporte que buscan la manera de disfrutar de las pistas sin tener que desembolsar una gran cantidad de dinero. Afortunadamente, en Europa existen diversas opciones para esquiar de forma económica, sin tener que sacrificar la calidad de la experiencia. En este artículo, te presentaremos algunas de las mejores opciones para esquiar barato en el continente europeo.</text:p>
      <text:p text:style-name="Text_20_body">Una de las alternativas más accesibles para esquiar en Europa es optar por destinos menos conocidos, pero igualmente encantadores. Por ejemplo, en países como Bulgaria o Rumania, es posible encontrar estaciones de esquí con precios mucho más asequibles que en destinos tradicionales como Suiza o Francia. Además, estos países suelen ofrecer también opciones de alojamiento y comida a precios más bajos, lo que permite a los esquiadores disfrutar de una experiencia completa sin gastar una fortuna.</text:p>
      <text:p text:style-name="Text_20_body">Otra opción para esquiar barato en Europa es aprovechar las promociones y descuentos que suelen ofrecer las estaciones de esquí durante la temporada baja. Muchos complejos ofrecen descuentos en los precios de los pases de esquí, alquiler de equipos y clases durante ciertos períodos del año, lo que puede significar un ahorro significativo para los esquiadores. Además, algunas estaciones también ofrecen paquetes que incluyen alojamiento y otros servicios a precios más económicos, lo que hace que <text:a xlink:type="simple" xlink:href="https://esquiaren.com/esquiar-en-andorra-con-ninos/" text:style-name="Internet_20_link" text:visited-style-name="Visited_20_Internet_20_Link">esquiar en andorra con niños</text:a> en Europa sea mucho más accesible.</text:p>
      <text:p text:style-name="Text_20_body">(Image: <text:a xlink:type="simple" xlink:href="https://media.istockphoto.com/id/516449022/de/foto/lady-mit-dem-kajak.jpg?b=1&amp;s=170x170&amp;k=20&amp;c=Nu4TLd-oSsNEGTd5m2z_gjglhe8AMJW1QyEifLRDTPs=" text:style-name="Internet_20_link" text:visited-style-name="Visited_20_Internet_20_Link">https://media.istockphoto.com/id/516449022/de/foto/lady-mit-dem-kajak.jpg?b=1&amp;s=170x170&amp;k=20&amp;c=Nu4TLd-oSsNEGTd5m2z_gjglhe8AMJW1QyEifLRDTPs=</text:a>)Además, es  tener en cuenta que existen múltiples sitios web y plataformas en línea que ofrecen ofertas y descuentos para esquiar en Europa. A través de estas páginas, los esquiadores pueden encontrar promociones especiales en pases de esquí, alojamiento, transporte y otros servicios relacionados con la práctica de este deporte. Por lo tanto, es recomendable estar atento a estas ofertas y aprovecharlas para disfrutar de una experiencia de esquí más económica.</text:p>
      <text:p text:style-name="Text_20_body">(Image: <text:a xlink:type="simple" xlink:href="https://media.istockphoto.com/id/1419039709/de/foto/junger-reisender-mann-in-gelber-jacke-BCberquert-beim-wandern-auf-einer-beeindruckenden-holz.jpg?b=1&amp;s=170x170&amp;k=20&amp;c=vHYAU3OxSYRHmvR8ZaEyrmUM4Cjt1dL2b3YrM985ZWc=" text:style-name="Internet_20_link" text:visited-style-name="Visited_20_Internet_20_Link">https://media.istockphoto.com/id/1419039709/de/foto/junger-reisender-mann-in-gelber-jacke-BCberquert-beim-wandern-auf-einer-beeindruckenden-holz.jpg?b=1&amp;s=170x170&amp;k=20&amp;c=vHYAU3OxSYRHmvR8ZaEyrmUM4Cjt1dL2b3YrM985ZWc=</text:a>)Por otro lado, para aquellos que prefieren esquiar en destinos más populares, también es posible encontrar formas de ahorrar dinero. Por ejemplo, algunos complejos ofrecen pases de esquí combinados que permiten acceder a múltiples estaciones con un solo pase, lo que puede resultar mucho más económico que comprar pases individuales para cada estación. Asimismo, es recomendable planificar el viaje con antelación y reservar alojamiento, transporte y otros servicios con antelación, ya que esto puede significar un ahorro significativo en los costos totales del viaje.</text:p>
      <text:p text:style-name="Text_20_body">Además, es importante recordar que es posible esquiar de forma económica en Europa sin tener que renunciar a la calidad de la experiencia. Muchas estaciones ofrecen pistas de esquí de excelente calidad, modernos remontes y una amplia variedad de servicios para satisfacer las necesidades de los esquiadores de todos los niveles. Por lo tanto, es posible disfrutar de una experiencia de esquí inolvidable sin tener que gastar una fortuna.</text:p>
      <text:p text:style-name="Text_20_body">En resumen, esquiar barato en Europa es posible si se tiene en cuenta algunas estrategias y se aprovechan las numerosas opciones disponibles para ahorrar dinero. Ya sea optando por destinos menos conocidos, aprovechando las promociones y descuentos de las estaciones de esquí, o buscando ofertas en línea, es posible disfrutar de las pistas sin tener que desembolsar una gran cantidad de dinero. Por lo tanto, si eres un amante del esquí y quieres disfrutar de una experiencia inolvidable sin arruinarte, no dudes en explorar las diferentes opciones para esquiar barato en Europa. ¡Las pistas te esper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sie_a_nevada</dc:title>
  </office:meta>
</office:document-meta>
</file>