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e_ience_the_th_ill_of_f_ee_slots"/>Strategy is extremely important in many on line casino video games, notably these like blackjack and poker, where skill and decision-making immediately influence the finish result. Utilizing optimal methods can decrease the home edge and improve your general successful potential. While luck plays a role, informed decisions can significantly enhance your odds in skill-based games.</text:p>
      <text:p text:style-name="Text_20_body">Mobile Gaming: Playing Keno on the Go 
The rise of mobile gaming has made playing Online Keno extra convenient than ever. Most respected online casinos now supply dedicated mobile platforms or apps, allowing players to have interaction with their favourite video games anytime and anywhere.</text:p>
      <text:p text:style-name="Text_20_body">Game Variety and Quality 
A important determinant of a on line casino's rating is its game variety. Top-rated casinos boast intensive libraries crammed with titles from leading software program providers corresponding to Microgaming, NetEnt, and Evolution Gaming. Players will discover an abundance of options from traditional slots to progressive video slots.</text:p>
      <text:p text:style-name="Text_20_body">Consider the slot’s volatility or variance, which can be categorized as low, medium, or high. Low volatility slots provide frequent however smaller wins, making them a superb choice for newbies wanting a steady experience. High volatility slots, however, can yield bigger payouts but include <text:a xlink:type="simple" xlink:href="https://warecs.xyz/%ec%98%a8%eb%9d%bc%ec%9d%b8-%ec%b9%b4%ec%a7%80%eb%85%b8%ec%82%ac%ec%9d%b4%ed%8a%b8%ec%9d%98-%ec%84%b8%ea%b3%84-%ed%86%a0%ed%86%a0%ec%82%ac%ec%9d%b4%ed%8a%b8%ec%99%80-%ec%8a%ac%eb%a1%af%ec%82%ac/" text:style-name="Internet_20_link" text:visited-style-name="Visited_20_Internet_20_Link">read more</text:a> important threat and less frequent returns.</text:p>
      <text:p text:style-name="Text_20_body">Additionally, top-rated casinos invest in secure payment methods. They provide a big selection of banking choices, including bank cards, e-wallets, and financial institution transfers, all of which are safeguarded by encryption technologies. This ensures that players can deposit and withdraw funds with confidence.</text:p>
      <text:p text:style-name="Text_20_body">Understanding Casino Game Variances 
Diving into the intricacies of every on line casino recreation reveals significant variations that can impression gamers' probabilities of profitable. House edges can fluctuate based mostly on the variety of decks in blackjack, the principles adopted in video poker, or the kind of <text:a xlink:type="simple" xlink:href="https://kmbbb70.com/2024/11/11/%ec%b9%b4%ec%a7%80%eb%85%b8%ec%82%ac%ec%9d%b4%ed%8a%b8-%ec%98%a8%eb%9d%bc%ec%9d%b8-%ea%b2%8c%ec%9e%84%ec%9d%98-%ec%83%88%eb%a1%9c%ec%9a%b4-%ec%9e%a5%ec%9d%84-%ec%97%b4%eb%8b%a4/" text:style-name="Internet_20_link" text:visited-style-name="Visited_20_Internet_20_Link">카지노사이트</text:a> bets placed in craps and roulette. Therefore, gamers must actively study these variances to optimize their gaming experience.</text:p>
      <text:p text:style-name="Text_20_body">In conclusion, understanding what distinguishes top-rated casinos is essential for gamers looking for a secure and pleasant gambling expertise. A concentrate on licensing, game variety, customer service, and bonuses can information gamers toward the most effective gaming options out there available within the market, guaranteeing both satisfaction and excitement in each play session.</text:p>
      <text:p text:style-name="Text_20_body">Moreover, comprehensive FAQs can enhance the help expertise by addressing common issues. Top-rated casinos usually have user-friendly websites that facilitate simple navigation, enabling gamers to find related information swiftly.</text:p>
      <text:p text:style-name="Text_20_body">Playing slots free of charge has gained immense reputation among playing fanatics and informal gamers alike. The allure of spinning reels with out financial threat provides an exciting way to enjoy casino-style leisure. This article delves into the world of free slots, exploring their benefits, gameplay mechanics, and ideas for maximizing your experience. From no-download choices to the newest on-line platforms, we bring you every thing you have to find out about indulging in free slot play with out spending a dime.</text:p>
      <text:p text:style-name="Text_20_body">Conclusion: The Allure of Free Slot Play 
Engaging in free slots presents exceptional alternatives for gamers to relish the excitement of gambling without the potential pitfalls related to real-money betting. From encouraging ability development to offering enjoyment in a social setting, the appeal of free slots is simple. With varied platforms available to cater to every player’s needs, embracing free slots can lead to countless enjoyment and studying. The evolving improvements throughout the gaming world continue to enhance this thrilling pastime, guaranteeing that gamers have an abundance of experiences at their fingertips, all at no cost.</text:p>
      <text:p text:style-name="Text_20_body">Stay informed about the latest methods, rules changes, and recreation variants can potentially supply gamers a big benefit in the lengthy run. Regularly participating with the gaming neighborhood by way of forums and sources can present fresh insights to help make extra knowledgeable betting decisions.</text:p>
      <text:p text:style-name="Text_20_body">Different variants of video poker, corresponding to Jacks or Better or Deuces Wild, include their own distinctive guidelines and payout buildings. Familiarizing oneself with the pay tables can help gamers select which variant presents the best odds for them. Furthermore, using optimum strategies and taking notice of the pay tables can improve a player’s ability stage and overall success.</text:p>
      <text:p text:style-name="Text_20_body">Many on-line platforms additionally present additional choices corresponding to auto-pick, the place the system selects numbers randomly for the participant, appealing to those that are unsure of which numbers to determine on. This feature is particularly useful for novices and makes the sport much more accessi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e_ience_the_th_ill_of_f_ee_slots</dc:title>
  </office:meta>
</office:document-meta>
</file>