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eal-time_spo_ts_betting"/>Analytics can identify tendencies and patterns that is in all probability not <text:a xlink:type="simple" xlink:href="https://slot24s.com/%EC%8A%A4%ED%8E%98%EC%9D%B4%EB%93%9C-%EB%A9%94%EC%9D%B4%EC%A0%80%EC%82%AC%EC%9D%B4%ED%8A%B8-%EC%B6%94%EC%B2%9C-%EC%9D%B4%EC%9C%A0/" text:style-name="Internet_20_link" text:visited-style-name="Visited_20_Internet_20_Link">슈어맨</text:a> immediately seen throughout a reside sport. For example, efficiency metrics can reveal how sure gamers perform underneath strain or how teams change their methods in several sport situations, further informing betting choices.</text:p>
      <text:p text:style-name="Text_20_body">Additionally, improvements similar to virtual reality and augmented actuality might additional enhance the betting experience, providing immersive alternatives for engagement. Imagine a future where bettors can expertise a game as if they were on the sphere, inserting bets while watching a digital representation of the action.</text:p>
      <text:p text:style-name="Text_20_body">For occasion, if a bettor has a bankroll of $1,000, a common technique can be to wager not more than 1-5% of that quantity on any individual bet. This conservative method permits bettors to weather streaks of losses without exhausting their bankroll and permits them to continue collaborating in the betting landscape long-term.</text:p>
      <text:p text:style-name="Text_20_body">Always make positive that the chosen web site operates inside authorized parameters, as this not solely protects you as a person but in addition contributes to a extra dependable and reliable on-line betting setting.</text:p>
      <text:p text:style-name="Text_20_body">Another crucial facet is the positioning's customer support. A secure toto site offers accessible support channels, together with reside chat, email, and telephone help. Efficient buyer assist is a vital feature that signifies the site's commitment to person satisfaction and problem decision.</text:p>
      <text:p text:style-name="Text_20_body">The creation of blockchain technology and cryptocurrencies presents new dimensions to the authorized landscape, creating decentralized platforms that bypass conventional laws. However,  <text:a xlink:type="simple" xlink:href="https://www.berkeleylakeah.com/%EC%9C%84%EB%84%88-%ED%86%A0%ED%86%A0%EC%82%AC%EC%9D%B4%ED%8A%B8-%EB%B3%B4%EC%A6%9D%EC%97%85%EC%B2%B4-%EA%B2%80%EC%A6%9D-%EC%8B%A0%EB%A2%B0%ED%95%A0-%EC%88%98-%EC%9E%88%EB%8A%94-%EC%84%A0%ED%83%9D/" text:style-name="Internet_20_link" text:visited-style-name="Visited_20_Internet_20_Link">get more info</text:a> these avenues typically come with their challenges and dangers, which bettors should totally analysis earlier than diving in.</text:p>
      <text:p text:style-name="Text_20_body">As extra states in the us and countries around the globe move towards legalizing sports activities betting, the need for clear laws and accountability within the industry turns into increasingly important. Bettors are inspired to familiarize themselves with the legal guidelines in their space to make sure they use licensed and regulated sports activities betting apps.</text:p>
      <text:p text:style-name="Text_20_body">Another essential facet is the transparency of odds and payouts. Bettors ought to search for platforms that present complete information relating to betting odds and payout percentages, as this could considerably impression their betting strategy and return on funding.</text:p>
      <text:p text:style-name="Text_20_body">Moreover, stay betting has expanded to incorporate a wider vary of sports past traditional choices like soccer and basketball. Sports similar to tennis, golf, and even e-sports now function reside betting markets, catering to numerous audiences and preferences. As the popularity of real-time sports activities betting grows, so does the sophistication of the platforms that host these providers.</text:p>
      <text:p text:style-name="Text_20_body">Psychological Factors in Sports Betting 
The psychological side of sports betting cannot be understated. Emotions can closely affect betting conduct, leading to irrational choices and deviations from established systems. Understanding one’s own psychological responses is important for maintaining discipline and focus when wagering.</text:p>
      <text:p text:style-name="Text_20_body">Understanding Sports Betting Apps 
Sports betting apps are cell or net purposes that enable customers to position bets on numerous sporting events. These apps provide a platform for users to interact in wagering on outcomes ranging from the results of games to specific player performances. By utilizing advanced technology, these apps make positive that customers can place bets rapidly and  <text:a xlink:type="simple" xlink:href="https://volvi.us/%EC%8A%88%EC%96%B4%EB%A7%A8-%EA%B2%80%EC%A6%9D-mom-%EB%A9%94%EC%9D%B4%EC%A0%80%EC%82%AC%EC%9D%B4%ED%8A%B8-%EC%95%88%EC%A0%84%ED%95%98%EA%B3%A0-%EC%8B%A0%EB%A2%B0%ED%95%A0-%EC%88%98-%EC%9E%88%EB%8A%94/" text:style-name="Internet_20_link" text:visited-style-name="Visited_20_Internet_20_Link">more info</text:a> securely, providing real-time updates and odds changes primarily based on ongoing events. The integration of stay streaming and betting choices allows for an immersive expertise that provides excitement to sports viewing.</text:p>
      <text:p text:style-name="Text_20_body">Another efficient strategy is the <text:span text:style-name="Strong_20_Emphasis">bankroll management</text:span> system, which emphasizes the importance of managing the funds allotted for betting. Bettors ought to ideally only wager a small percentage of their total bankroll on single bets to mitigate the chance of considerable losses. This principle of threat mitigation permits for sustained betting engagement over time.</text:p>
      <text:p text:style-name="Text_20_body">Moreover, machine studying and artificial intelligence are more and more being used in sports activities betting methods. These applied sciences can process vast amounts of knowledge to foretell outcomes extra precisely, providing bettors with a competitive edge. Incorporating know-how into conventional betting strategies not only improves accessibility and effectivity but in addition enhances overall decision-making.</text:p>
      <text:p text:style-name="Text_20_body">Additionally, prop bets (proposition bets) can present unique opportunities. These can embrace betting on particular participant performances or distinctive occurrences during a recreation, similar to the first group to attain. Futures bets permit you to guess on outcomes that might be decided nicely into the future, such as which group will win a championship. Each of those bet sorts has its personal set of rules and odds, which makes understanding them essential for successful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eal-time_spo_ts_betting</dc:title>
  </office:meta>
</office:document-meta>
</file>