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online_gambling_sites"/>Staying updated on the newest trends in high RTP slots can also be beneficial. Many online casinos often introduce new games, and keeping an eye on <text:a xlink:type="simple" xlink:href="http://jenkins.stormindgames.com/sabrinabayles1" text:style-name="Internet_20_link" text:visited-style-name="Visited_20_Internet_20_Link">Here</text:a> these developments can lead to discovering revolutionary slots that offer superior RTP percentages, enhancing your gaming portfolio.</text:p>
      <text:p text:style-name="Text_20_body">Popular Slots Featuring Free Spins 
There are numerous online slot video games designed specifically to combine free spins into their core mechanics. Titles like “Starburst,” “Gonzo's Quest,” and “Book of Dead” frequently seem on players' lists because of their participating gameplay and the free spins alternatives they current. Starburst offers an exhilarating expertise with its increasing wilds throughout free spins, whereas Gonzo’s Quest options an thrilling Avalanche mechanic.</text:p>
      <text:p text:style-name="Text_20_body">Online casino video games have exploded in reputation, giving players access to their favorite playing entertainment from the consolation of their properties. With advances in technology, the net casino <text:a xlink:type="simple" xlink:href="http://jenkins.stormindgames.com/everettegoe106/ultimatebettingwiki/wiki/%EC%95%88%EC%A0%84%ED%95%9C-%EA%B2%8C%EC%9E%84-%ED%99%98%EA%B2%BD%EC%9D%84-%EC%9C%84%ED%95%9C-%EA%B8%B0%EC%A4%80:-%EC%95%A0%EB%8B%88%ED%83%80%EC%9E%84-%EC%B9%B4%EC%A7%80%EB%85%B8-%EC%95%88%EC%A0%84%EC%84%B1" text:style-name="Internet_20_link" text:visited-style-name="Visited_20_Internet_20_Link">check here</text:a> expertise now mirrors the fun of traditional casinos, providing a broad variety of games, beneficiant bonuses, and exciting options. This article delves deep into the landscape of on-line on line casino gaming, discussing kinds of video games, safety concerns, methods for achievement, and the means forward for online playing.</text:p>
      <text:p text:style-name="Text_20_body">Regular players can also benefit from loyalty packages and ongoing promotions, which reward continued engagement with the location. By taking full benefit of those provides, gamers can maximize their online playing experience.</text:p>
      <text:p text:style-name="Text_20_body">The rise of stay dealer video games has also contributed to mobile playing's reputation. Players can now take pleasure in real-time gaming experiences via their gadgets, resulting in a <text:a xlink:type="simple" xlink:href="https://jobs.niqs.org.ng/employer/casino-79/" text:style-name="Internet_20_link" text:visited-style-name="Visited_20_Internet_20_Link">read more</text:a> immersive environment. As expertise continues to advance, the cell gambling development is predicted to expand additional.</text:p>
      <text:p text:style-name="Text_20_body">Engaging with bonus features supplied by excessive RTP slots can even enhance the gambling expertise. Many slots supply free spins or bonus rounds, which may enhance the general RTP, providing even greater profitable alternatives.</text:p>
      <text:p text:style-name="Text_20_body">Additionally, pay consideration to cut-off dates connected to no wagering bonuses. Some casinos impose strict deadlines by which you should use your bonus or withdraw your winnings, so players should always keep alert to avoid shedding out on funds that are rightfully theirs. Keeping these elements in thoughts can guarantee a satisfying online gambling experience.</text:p>
      <text:p text:style-name="Text_20_body">Online casinos sometimes feature a huge selection of slot machines, video poker, and table video games like blackjack and roulette. *These platforms* attraction to gamers who enjoy the thrill of chance and strategy in games that require ability and knowledge. Additionally, many sites now offer mobile variations, allowing for gameplay on-the-go.</text:p>
      <text:p text:style-name="Text_20_body">Strategies for Winning at Online Casino Games 
While luck plays a significant role in on-line casino video games, employing efficient methods can significantly enhance a participant's probabilities of success. Understanding the foundations and odds of each game is important. For instance, in video games like <text:span text:style-name="Strong_20_Emphasis">blackjack</text:span>, using strategies similar to card counting can provide a aggressive edge, while in <text:span text:style-name="Strong_20_Emphasis">slots</text:span>, managing one's bankroll effectively can maximize playtime and improve the overall experience.</text:p>
      <text:p text:style-name="Text_20_body">Lastly, some players suppose that prime RTP slots are solely available at specific premium online casinos. In reality, many respected on-line casinos feature high RTP games, guaranteeing a broad array of choices for gamers across the board. Researching numerous platforms can help discover heaps that match their preferences.</text:p>
      <text:p text:style-name="Text_20_body">Another reason why high RTP slots are important is that they can foster a extra pleasant gaming experience. Players are likely to stay engaged and happy, figuring out they have a better likelihood of profitable over time, ultimately leading to longer play periods and extra fun.</text:p>
      <text:p text:style-name="Text_20_body">Progressive jackpots could be worth taking half in in case you are looking for the excitement of potentially huge payouts. However, it is essential to be aware that the percentages of profitable these jackpots are sometimes lower than standard slots. Always think about your finances and guarantee you're enjoying responsibly; progressive jackpots are finest approached as an exciting part of the gaming experience quite than a surefire method to win huge.</text:p>
      <text:p text:style-name="Text_20_body">Moreover, the rise of cryptocurrencies in the on-line playing sector is reworking transaction processes. Many casinos now settle for digital currencies like Bitcoin for deposits and withdrawals, offering gamers with enhanced privacy and safety. This pattern aligns with the rising inclination in direction of decentralized finance and digital belongings.</text:p>
      <text:p text:style-name="Text_20_body">Moreover, understanding the RTP of various games can help gamers choose slots that align with their betting fashion. For instance, high-risk players could go for high volatility slots with decrease RTPs, whereas those who favor steady gameplay might gravitate in the direction of excessive RTP titles. By being aware of RTP, gamers can modify their methods according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online_gambling_sites</dc:title>
  </office:meta>
</office:document-meta>
</file>