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itness_keto_capsules:educing_anxiety_natu_ally"/>9 Things I Wish I Knew About Buy Fitness Keto Capsules</text:p>
      <text:p text:style-name="Text_20_body">In the ever-evolving landscape of dietary trends, the ketogenic diet continues to captivate health enthusiasts aiming for weight management and overall well-being. Among the numerous keto-related products, Fitness Keto Capsules have gained popularity, promising to simplify the journey into ketosis and enhance the benefits of this low-carb, high-fat diet. This article delves into the Fitness Keto Capsules Diet, explaining its principles, potential benefits, and considerations for those considering this dietary supplement.</text:p>
      <text:p text:style-name="Text_20_body">Understanding the Ketogenic Diet</text:p>
      <text:p text:style-name="Text_20_body">Before exploring <text:a xlink:type="simple" xlink:href="https://fitnessketocapsules.org/" text:style-name="Internet_20_link" text:visited-style-name="Visited_20_Internet_20_Link">Fitness Keto Capsules</text:a>, it’s essential to understand the basics of the ketogenic diet. This dietary plan revolves around drastically reducing carbohydrate intake while significantly increasing the consumption of fats. This macronutrient shift encourages the body to enter a metabolic state known as ketosis. In ketosis, the body becomes incredibly efficient at burning fat for energy, and it turns fat into ketones in the liver, which can supply energy to the brain.</text:p>
      <text:p text:style-name="Text_20_body">Introduction to <text:a xlink:type="simple" xlink:href="https://fitnessketocapsules.org/" text:style-name="Internet_20_link" text:visited-style-name="Visited_20_Internet_20_Link">Fitness Keto Capsules</text:a></text:p>
      <text:p text:style-name="Text_20_body">Fitness Keto Capsules are marketed as a convenient and effective way to support individuals pursuing a ketogenic lifestyle. These supplements are typically composed of exogenous ketones—external sources of ketones that can help accelerate the body’s transition into ketosis. By providing a readily available source of ketones, these capsules aim to boost energy levels and enhance mental focus, which can be particularly beneficial during the initial stages of the keto diet when the body is adjusting to low carbohydrate intake.</text:p>
      <text:p text:style-name="Text_20_body">Benefits of the Fitness Keto Capsules Diet</text:p>
      <text:p text:style-name="Text_20_body">Efficiency in Reaching Ketosis: Transitioning into ketosis can be challenging, often taking several days of strict carb reduction. Fitness Keto Capsules may help expedite this process by supplying the body with ketones, allowing users to experience the benefits of ketosis more quickly.</text:p>
      <text:p text:style-name="Text_20_body">Improved Energy Levels: Many people report experiencing fatigue and brain fog during the initial phase of the keto diet, often referred to as the “keto flu.” The ketones in Fitness Keto Capsules can provide an immediate energy source, reducing these symptoms and helping maintain energy levels.</text:p>
      <text:p text:style-name="Text_20_body">Enhanced Mental Clarity: Ketones are known to be an efficient fuel source for the brain. By incorporating <text:a xlink:type="simple" xlink:href="https://fitnessketocapsules.org/" text:style-name="Internet_20_link" text:visited-style-name="Visited_20_Internet_20_Link">Fitness Keto Capsules</text:a>, individuals may experience improved mental clarity and focus, which can be advantageous for both professional and personal activities.</text:p>
      <text:p text:style-name="Text_20_body">Support for Weight Loss: The ketogenic diet is widely recognized for its potential to aid in weight loss. By maintaining a state of ketosis, the body continuously burns fat for energy,  <text:a xlink:type="simple" xlink:href="https://links.gtanet.com.br/lovierowland" text:style-name="Internet_20_link" text:visited-style-name="Visited_20_Internet_20_Link">Fitness Keto Capsules Diet</text:a> which can contribute to significant weight loss over time. Fitness Keto Capsules can support this process by keeping the body in ketosis even if there are occasional deviations from the diet.</text:p>
      <text:p text:style-name="Text_20_body">Considerations and Precautions</text:p>
      <text:p text:style-name="Text_20_body">While the <text:a xlink:type="simple" xlink:href="https://fitnessketocapsules.org/" text:style-name="Internet_20_link" text:visited-style-name="Visited_20_Internet_20_Link">Fitness Keto Capsules Diet</text:a> presents numerous potential benefits, it’s essential to be aware of certain considerations before incorporating these supplements into your routine:</text:p>
      <text:p text:style-name="Text_20_body">Consultation with a Healthcare Provider: Before starting any dietary supplement, including Fitness Keto Capsules, it’s crucial to consult with a healthcare professional, particularly if you have underlying health conditions or are taking other medications. They can provide personalized advice and ensure the supplement is suitable for your health profile.</text:p>
      <text:p text:style-name="Text_20_body">Quality and Ingredients: The supplement market is vast, with products of varying quality. When choosing Fitness Keto Capsules, opt for reputable brands that transparently disclose their ingredients and sourcing practices. This ensures you’re investing in a safe and effective product.</text:p>
      <text:p text:style-name="Text_20_body">Balance with Nutrient Intake: While the focus of the keto diet is on low-carb and high-fat intake, it’s essential to maintain a balanced approach to nutrient intake. Incorporate a variety of foods to ensure you’re receiving essential vitamins and minerals necessary for overall health.</text:p>
      <text:p text:style-name="Text_20_body">Potential Side Effects: Although Fitness Keto Capsules can aid the transition into ketosis, some individuals may experience gastrointestinal discomfort, especially if they are new to the supplement. Monitoring your body’s response and adjusting the dosage accordingly can help mitigate any adverse effects.</text:p>
      <text:p text:style-name="Text_20_body">Conclusion</text:p>
      <text:p text:style-name="Text_20_body"><text:a xlink:type="simple" xlink:href="http://master.reter.info/www.youtube.com_embed_https:www.youtube.com_watch_v_1sis0xximt4_hq720.jpg_sqp_-oaymwencogcemobsfryq4qpaxkiaruaaihcgahyaqhiaqoigbacgay4auab_u0026rs_aon4clajkjwgw7fze47ediwezgouawyl0w" text:style-name="Internet_20_link" text:visited-style-name="Visited_20_Internet_20_Link">external frame</text:a>The Fitness Keto Capsules Diet offers a promising opportunity for individuals dedicated to exploring the benefits of a ketogenic lifestyle. By potentially accelerating ketosis and alleviating some challenges associated with the diet, these capsules may contribute to improved energy levels, mental clarity, and weight management. However, as with any dietary change or supplement, it’s vital to approach it with caution and informed guidance. Consultation with healthcare professionals, careful selection of products, and attention to overall nutritional balance are key steps to safely and effectively integrating Fitness Keto Capsules into your routine. Ultimately, making informed choices can enhance your journey towards achieving your health and fitness goa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itness_keto_capsules:educing_anxiety_natu_ally</dc:title>
  </office:meta>
</office:document-meta>
</file>