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umevolturno:storia_e_archeologia"/><text:bookmark-start text:name="__RefHeading___storia_e_archeologia_1"/><text:bookmark-start text:name="storia_e_archeologia"/>Storia e Archeologia<text:bookmark-end text:name="__RefHeading___storia_e_archeologia_1"/><text:bookmark-end text:name="storia_e_archeologia"/></text:h>
      <text:h text:style-name="Heading_20_2" text:outline-level="2"><text:bookmark-start text:name="__RefHeading___fasi_evolutive_2"/><text:bookmark-start text:name="fasi_evolutive"/>Fasi evolutive<text:bookmark-end text:name="__RefHeading___fasi_evolutive_2"/><text:bookmark-end text:name="fasi_evolutive"/></text:h>
      <text:p text:style-name="Text_20_body">da inserire</text:p>
      <text:h text:style-name="Heading_20_2" text:outline-level="2"><text:bookmark-start text:name="__RefHeading___emergenze_archeologiche_3"/><text:bookmark-start text:name="emergenze_archeologiche"/>Emergenze Archeologiche<text:bookmark-end text:name="__RefHeading___emergenze_archeologiche_3"/><text:bookmark-end text:name="emergenze_archeologiche"/></text:h>
      <text:h text:style-name="Heading_20_4" text:outline-level="4"><text:bookmark-start text:name="__RefHeading___piana_dell_olmo_colli_a_volturno_4"/><text:bookmark-start text:name="piana_dell_olmo_colli_a_volturno"/>Piana dell'Olmo | Colli a Volturno<text:bookmark-end text:name="__RefHeading___piana_dell_olmo_colli_a_volturno_4"/><text:bookmark-end text:name="piana_dell_olmo_colli_a_volturno"/></text:h>
      <text:p text:style-name="Text_20_body"><text:span text:style-name="Strong_20_Emphasis">Paleolitico medio: </text:span>
Un piccolo insieme litico, rinvenuto però fuori contesto, è emerso nel corso di scavi archeologici nella Valle Porcina in località Pian dell’Olmo presso Colli al Volturno e consta di alcuni raschiatoi, denticolati e prodotti Levallois (1) Da CECCARELLI A., FRATTIANNI G., Molise 2017, p. 74
<text:span text:style-name="Strong_20_Emphasis">Neolitico Tardo</text:span>
Fa la sua comparsa nella storia della cultura materiale della regione anche l’ossidiana, vero bene di lusso dell’epoca. In località Piana dell’Olmo, nella pianura compresa tra Colli a Volturno, Montaquila e Fornelli. Si tratta di un piccolo insieme emerso fuori contesto, formato da nuclei grezzi, lamelle e nuclei a lamelle. L’ossidiana, importata da Lipari, doveva viaggiare per circa 400 chilometri sulle coste tirreniche per giungere in Molise.(2) Da CECCARELLI A., FRATTIANNI G., Molise 2017, p. 86</text:p>
      <text:h text:style-name="Heading_20_4" text:outline-level="4"><text:bookmark-start text:name="__RefHeading___la_cinta_fortificata_di_monte_san_paolo_colli_a_volturno_5"/><text:bookmark-start text:name="la_cinta_fortificata_di_monte_san_paolo_colli_a_volturno"/>La cinta fortificata di Monte San Paolo | Colli a Volturno<text:bookmark-end text:name="__RefHeading___la_cinta_fortificata_di_monte_san_paolo_colli_a_volturno_5"/><text:bookmark-end text:name="la_cinta_fortificata_di_monte_san_paolo_colli_a_volturno"/></text:h>
      <text:p text:style-name="Text_20_body">descrizione da inserire</text:p>
      <text:h text:style-name="Heading_20_4" text:outline-level="4"><text:bookmark-start text:name="__RefHeading___area_di_culto_monte_tuoro_colli_a_volturno_6"/><text:bookmark-start text:name="area_di_culto_monte_tuoro_colli_a_volturno"/>Area di Culto Monte Tuoro | Colli a Volturno<text:bookmark-end text:name="__RefHeading___area_di_culto_monte_tuoro_colli_a_volturno_6"/><text:bookmark-end text:name="area_di_culto_monte_tuoro_colli_a_volturno"/></text:h>
      <text:p text:style-name="Text_20_body">descrizione da inserire</text:p>
      <text:h text:style-name="Heading_20_4" text:outline-level="4"><text:bookmark-start text:name="__RefHeading___villa_rustica_romana_localita_le_grotte_colli_a_volturno_7"/><text:bookmark-start text:name="villa_rustica_romana_localita_le_grotte_colli_a_volturno"/>Villa Rustica Romana, località Le Grotte | Colli a Volturno<text:bookmark-end text:name="__RefHeading___villa_rustica_romana_localita_le_grotte_colli_a_volturno_7"/><text:bookmark-end text:name="villa_rustica_romana_localita_le_grotte_colli_a_volturno"/></text:h>
      <text:p text:style-name="Text_20_body">descrizione da inserire</text:p>
      <text:h text:style-name="Heading_20_4" text:outline-level="4"><text:bookmark-start text:name="__RefHeading___edificio_cultuale_localita_colle_sant_angelo-monte_cervaro_colli_a_volturno_8"/><text:bookmark-start text:name="edificio_cultuale_localita_colle_sant_angelo-monte_cervaro_colli_a_volturno"/>Edificio cultuale, località Colle Sant'Angelo-Monte Cervaro | Colli a Volturno<text:bookmark-end text:name="__RefHeading___edificio_cultuale_localita_colle_sant_angelo-monte_cervaro_colli_a_volturno_8"/><text:bookmark-end text:name="edificio_cultuale_localita_colle_sant_angelo-monte_cervaro_colli_a_volturno"/></text:h>
      <text:p text:style-name="Text_20_body">descrizione da inserire</text:p>
      <text:h text:style-name="Heading_20_4" text:outline-level="4"><text:bookmark-start text:name="__RefHeading___castrum_medievale_localita_valle_porcina_colli_a_volturno_9"/><text:bookmark-start text:name="castrum_medievale_localita_valle_porcina_colli_a_volturno"/>Castrum medievale, località Valle Porcina | Colli a Volturno<text:bookmark-end text:name="__RefHeading___castrum_medievale_localita_valle_porcina_colli_a_volturno_9"/><text:bookmark-end text:name="castrum_medievale_localita_valle_porcina_colli_a_volturno"/></text:h>
      <text:p text:style-name="Text_20_body">descrizione da inserire</text:p>
      <text:h text:style-name="Heading_20_4" text:outline-level="4"><text:bookmark-start text:name="__RefHeading___il_borgo_fortificato_colli_a_volturno_10"/><text:bookmark-start text:name="il_borgo_fortificato_colli_a_volturno"/>Il borgo fortificato | Colli a Volturno<text:bookmark-end text:name="__RefHeading___il_borgo_fortificato_colli_a_volturno_10"/><text:bookmark-end text:name="il_borgo_fortificato_colli_a_volturno"/></text:h>
      <text:p text:style-name="Text_20_body">descrizione da inserire</text:p>
      <text:h text:style-name="Heading_20_2" text:outline-level="2"><text:bookmark-start text:name="__RefHeading___archeologia_industriale_11"/><text:bookmark-start text:name="archeologia_industriale"/>Archeologia Industriale<text:bookmark-end text:name="__RefHeading___archeologia_industriale_11"/><text:bookmark-end text:name="archeologia_industriale"/></text:h>
      <text:h text:style-name="Heading_20_4" text:outline-level="4"><text:bookmark-start text:name="__RefHeading___mulino_raddi_colli_a_volturno_12"/><text:bookmark-start text:name="mulino_raddi_colli_a_volturno"/>Mulino Raddi | Colli a Volturno<text:bookmark-end text:name="__RefHeading___mulino_raddi_colli_a_volturno_12"/><text:bookmark-end text:name="mulino_raddi_colli_a_volturno"/></text:h>
      <text:p text:style-name="Text_20_body">descrizione da inserire</text:p>
      <text:h text:style-name="Heading_20_4" text:outline-level="4"><text:bookmark-start text:name="__RefHeading___masseria_di_orio_porcareccia_localita_valle_porcina_colli_a_volturno_13"/><text:bookmark-start text:name="masseria_di_orio_porcareccia_localita_valle_porcina_colli_a_volturno"/>Masseria di Orio Porcareccia, località Valle Porcina | Colli a Volturno<text:bookmark-end text:name="__RefHeading___masseria_di_orio_porcareccia_localita_valle_porcina_colli_a_volturno_13"/><text:bookmark-end text:name="masseria_di_orio_porcareccia_localita_valle_porcina_colli_a_volturno"/></text:h>
      <text:p text:style-name="Text_20_body">descrizione da inseri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iumevolturno:storia_e_archeologia</dc:title>
  </office:meta>
</office:document-meta>
</file>