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umevolturno"/><text:bookmark-start text:name="__RefHeading___fiume_volturno_dalle_sorgenti_al_fiume_cavaliere_1"/><text:bookmark-start text:name="fiume_volturno_dalle_sorgenti_al_fiume_cavaliere"/>Fiume Volturno dalle Sorgenti al Fiume Cavaliere<text:bookmark-end text:name="__RefHeading___fiume_volturno_dalle_sorgenti_al_fiume_cavaliere_1"/><text:bookmark-end text:name="fiume_volturno_dalle_sorgenti_al_fiume_cavaliere"/></text:h>
      <text:h text:style-name="Heading_20_2" text:outline-level="2"><text:bookmark-start text:name="__RefHeading___inquadramento_territoriale_2"/><text:bookmark-start text:name="inquadramento_territoriale"/>Inquadramento territoriale<text:bookmark-end text:name="__RefHeading___inquadramento_territoriale_2"/><text:bookmark-end text:name="inquadramento_territoriale"/></text:h>
      <text:p text:style-name="Text_20_body">L'area di studio presa in esame si trova a margine del territorio su cui si innesta la Rete Tratturale, pur non intercettandola.</text:p>
      <text:p text:style-name="Text_20_body">Nello specifico i comuni oggetto di analisi sono:</text:p>
      <text:list text:style-name="List_20_1" text:continue-numbering="false">
        <text:list-item>
          <text:p text:style-name="List_20_1_Content_First"> Castel San Vincenzo</text:p>
        </text:list-item>
        <text:list-item>
          <text:p text:style-name="List_20_1_Content"> Rocchetta a Volturno</text:p>
        </text:list-item>
        <text:list-item>
          <text:p text:style-name="List_20_1_Content"> Cerro al Volturno</text:p>
        </text:list-item>
        <text:list-item>
          <text:p text:style-name="List_20_1_Content"> Colli a Volturno</text:p>
        </text:list-item>
        <text:list-item>
          <text:p text:style-name="List_20_1_Content_Last"> Montaquila</text:p>
        </text:list-item>
      </text:list>
      <text:p text:style-name="Text_20_body">Questi presentano caratteristiche simili a quelle di altri comuni limitrofi che fanno parte dell'Alto Volturno e sono interessati dalla transumanza, come ad esempio Montenero Valcocchiara, Forlì del Sannio e Rionero Sannitico.</text:p>
      <text:h text:style-name="Heading_20_2" text:outline-level="2"><text:bookmark-start text:name="__RefHeading___sottopagine_3"/><text:bookmark-start text:name="sottopagine"/>Sottopagine<text:bookmark-end text:name="__RefHeading___sottopagine_3"/><text:bookmark-end text:name="sottopagine"/></text:h>
      <text:p text:style-name="Text_20_body"><text:a xlink:type="simple" xlink:href="http://master.reter.info/fiumevolturno:storia_e_archeologia" text:style-name="Internet_20_link" text:visited-style-name="Visited_20_Internet_20_Link">Storia e Archeologi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iumevolturno</dc:title>
  </office:meta>
</office:document-meta>
</file>