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maximizing_its_benefits_fo_wellness"/>We Needed To draw Attention To Forever Hemp Review.So Did You.</text:p>
      <text:p text:style-name="Text_20_body">Introduction</text:p>
      <text:p text:style-name="Text_20_body">Buy Forever Hemp is a brand that has carved a niche for itself in the rapidly growing hemp industry. Known for its commitment to quality and customer satisfaction, Buy Forever Hemp offers a range of products designed to harness the benefits of hemp. In this report, we will explore the features and benefits of Buy Forever Hemp products, examine their market presence, and consider why they are becoming a popular choice among consumers.</text:p>
      <text:p text:style-name="Text_20_body">Product Offerings</text:p>
      <text:p text:style-name="Text_20_body">Buy Forever Hemp offers a diverse array of hemp-derived products, catering to various customer needs. These include CBD oils, capsules, topicals, and edibles. Each product is formulated to ensure purity, potency, and effectiveness. The company prides itself on using organic hemp, ensuring that their products are free from pesticides and harmful chemicals.</text:p>
      <text:p text:style-name="Text_20_body">CBD Oils: Available in different concentrations, these oils are designed for users who seek flexibility in controlling their dosage. The oils can be taken sublingually or added to food and beverages for ease of consumption.</text:p>
      <text:p text:style-name="Text_20_body">CBD Capsules: For those who prefer a more convenient and discreet way of consuming hemp products, Buy Forever Hemp offers capsules that encapsulate the benefits of CBD in a pre-measured form.</text:p>
      <text:p text:style-name="Text_20_body">Topicals: Ranging from creams to balms, these products are intended for localized application, providing targeted relief. They are ideal for individuals seeking to address specific areas of discomfort in a non-invasive manner.</text:p>
      <text:p text:style-name="Text_20_body">Edibles: Available in various flavors, these are a popular choice for consumers looking for a tasty way to consume CBD. They offer a simple and enjoyable experience while delivering the benefits of hemp.</text:p>
      <text:p text:style-name="Text_20_body">Features and Benefits</text:p>
      <text:p text:style-name="Text_20_body">The primary appeal of Buy Forever Hemp's products lies in their natural formulations and potential health benefits. Research suggests that CBD, a prominent compound found in hemp,  Forever Hemp Gummies may aid in alleviating symptoms of anxiety,  <text:a xlink:type="simple" xlink:href="http://importpartsonline.sakura.tv/album/album.cgi?mode=detail&amp;no=16&amp;page=0" text:style-name="Internet_20_link" text:visited-style-name="Visited_20_Internet_20_Link">Buy Forever Hemp</text:a> pain, and insomnia, promoting overall wellness.</text:p>
      <text:p text:style-name="Text_20_body">Quality Assurance: Buy Forever Hemp emphasizes the importance of quality. All products undergo rigorous third-party testing to verify their cannabinoid profile and ensure they are free of contaminants, offering consumers peace of mind regarding their safety and efficacy.</text:p>
      <text:p text:style-name="Text_20_body">Sustainability: Recognizing the environmental impact of their operations, Buy <text:a xlink:type="simple" xlink:href="http://tshinc.com/rd/rd.php?defpath=www.yansite.jp%2Fetoj.cgi%3Fsw%3Dj%26URL%3Dhttp%3A%2F%2Fwww.music-salon.com%2Fmulti2%2Fmulti2.cgi%3Ffile%3D0" text:style-name="Internet_20_link" text:visited-style-name="Visited_20_Internet_20_Link">Forever Hemp CBD</text:a> Hemp is committed to sustainable practices. This includes utilizing eco-friendly packaging and investing in renewable energy to minimize their carbon footprint.</text:p>
      <text:p text:style-name="Text_20_body">Education and Transparency: The brand takes an active role in educating its customers about hemp and CBD. Their website features a comprehensive resource center that informs users about the benefits of hemp, proper usage, and the science behind its efficacy.</text:p>
      <text:p text:style-name="Text_20_body">Customer Support: With a focus on customer satisfaction, Buy Forever Hemp provides excellent customer service. Their responsive team is available to answer queries and assist with product selection, ensuring that consumers find the product best suited to their needs.</text:p>
      <text:p text:style-name="Text_20_body">Market Presence</text:p>
      <text:p text:style-name="Text_20_body">Having established a strong foothold in the North American market, <text:a xlink:type="simple" xlink:href="http://gogserver.dnsalias.com:3000/caridadsteinme" text:style-name="Internet_20_link" text:visited-style-name="Visited_20_Internet_20_Link">Buy Forever Hemp</text:a> is rapidly expanding its reach. The brand's strategic partnerships with retailers and an effective online presence have been key to its growth. E-commerce, in particular, has played a crucial role, allowing them to cater to a wider audience beyond geographical constraints.</text:p>
      <text:p text:style-name="Text_20_body">Their marketing strategy hinges on authenticity and building trust. By leveraging social media and influencer collaborations, Buy Forever Hemp effectively engages with younger demographics who prioritize natural and holistic approaches to health.</text:p>
      <text:p text:style-name="Text_20_body">Additionally, their transparency and dedication to quality have inspired loyalty among a broad customer base, ranging from young adults to seniors. Direct communication through newsletters and social media keeps customers informed about new product launches, promotions, and educational content, further strengthening this relationship.</text:p>
      <text:p text:style-name="Text_20_body">Challenges and Opportunities</text:p>
      <text:p text:style-name="Text_20_body">While Buy <text:a xlink:type="simple" xlink:href="http://adwor.pl/index.php/component/k2/item/30-image-8" text:style-name="Internet_20_link" text:visited-style-name="Visited_20_Internet_20_Link">Forever Hemp</text:a> enjoys significant success, the hemp industry poses its challenges. These include navigating complex regulatory environments and  <text:a xlink:type="simple" xlink:href="https://ni1kp5.click/2024/04/16/hello-world/comment-page-849/" text:style-name="Internet_20_link" text:visited-style-name="Visited_20_Internet_20_Link">Buy Forever Hemp</text:a> the saturation of the market with numerous competitors. To address these challenges, the brand focuses on product differentiation and maintaining high quality.</text:p>
      <text:p text:style-name="Text_20_body">Opportunities for growth include expanding into new international markets and investing in research and development to innovate and expand  <text:a xlink:type="simple" xlink:href="http://leagues.chanticlair.com/leagues/posting.php?mode=reply&amp;t=12423/" text:style-name="Internet_20_link" text:visited-style-name="Visited_20_Internet_20_Link">Buy Forever Hemp</text:a> their product lineup. Consumer interest in natural wellness products continues to rise, providing a favorable environment for Buy Forever Hemp to explore new segments, such as personalized wellness solutions and hemp-based nutrition.</text:p>
      <text:p text:style-name="Text_20_body">Conclusion</text:p>
      <text:p text:style-name="Text_20_body">Buy Forever Hemp stands out as a reputable brand in the hemp industry, reinforced by its commitment to quality, sustainability, and customer education. As they continue to expand and innovate, they remain an appealing choice for consumers looking to integrate the benefits of hemp into their wellness routine. While challenges persist,  Forever Hemp Order the brand's strategic approach ensures its ongoing relevance and success in the dynamic landscape of the hemp mark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maximizing_its_benefits_fo_wellness</dc:title>
  </office:meta>
</office:document-meta>
</file>