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o_eve_hemp_gummies:maximizing_thei_benefits"/>Discover ways to Forever Hemp CBD Persuasively In 3 Straightforward Steps</text:p>
      <text:p text:style-name="Text_20_body">In recent years,  <text:a xlink:type="simple" xlink:href="https://vrisingwiki.net/Forever_Hemp_Gummies:_The_Importance_Of_Third-Party_Testing" text:style-name="Internet_20_link" text:visited-style-name="Visited_20_Internet_20_Link">Forever Hemp CBD Review</text:a> there has been a significant rise in the popularity of hemp-based products, including supplements like Forever Hemp. As consumers become increasingly interested in natural and holistic health options,  Buy Forever Hemp understanding the benefits and considerations of such supplements is crucial for making informed decisions. Hemp, a plant variety of Cannabis sativa, is celebrated for its potential health benefits, largely due to its rich content of beneficial compounds like cannabinoids, terpenes, and omega fatty acids. This article aims to provide an educational overview of <text:a xlink:type="simple" xlink:href="https://thebitcoinproject.club/wiki/index.php/User:KendrickQ05" text:style-name="Internet_20_link" text:visited-style-name="Visited_20_Internet_20_Link">Forever Hemp Order</text:a> Hemp Supplement, exploring its potential health benefits, applications, and considerations for use.</text:p>
      <text:p text:style-name="Text_20_body">Understanding Forever Hemp Supplement</text:p>
      <text:p text:style-name="Text_20_body"><text:a xlink:type="simple" xlink:href="https://bombergirl-esp.lol/index.php/User:Michele40A" text:style-name="Internet_20_link" text:visited-style-name="Visited_20_Internet_20_Link">Forever Hemp Gummies</text:a> Hemp Supplement is derived from industrial hemp, cultivated specifically for health and wellness purposes. Unlike its more infamous cousin, marijuana, hemp contains only trace amounts of tetrahydrocannabinol (THC), the psychoactive compound responsible for the 'high' associated with cannabis use. Instead, hemp is high in cannabidiol (CBD) and other beneficial cannabinoids, which are responsible for its therapeutic effects.</text:p>
      <text:p text:style-name="Text_20_body">Potential Health Benefits</text:p>
      <text:p text:style-name="Text_20_body">Supports Mental Health and Eases Anxiety: Cannabidiol (CBD), a prominent compound in hemp, is known for its calming effects on the nervous system. Studies suggest that CBD can help reduce symptoms of anxiety and depression by interacting with serotonin receptors in the brain. Users of <text:a xlink:type="simple" xlink:href="https://pubhis.w3devpro.com/mediawiki/index.php?title=Forever_Hemp_Gummies:_Effective_Strategies_For_Wellness_Support" text:style-name="Internet_20_link" text:visited-style-name="Visited_20_Internet_20_Link">Forever Hemp reviews</text:a> Hemp Supplement may experience a sense of calm and relaxation, contributing to improved mental health.</text:p>
      <text:p text:style-name="Text_20_body">Pain Relief and Anti-inflammatory Properties: One of the most recognized uses of hemp supplements is for pain management. CBD has been extensively studied for its potential to alleviate chronic pain and reduce inflammation. It works by interacting with the endocannabinoid system (ECS) in the body, which plays a crucial role in regulating pain and immune responses.</text:p>
      <text:p text:style-name="Text_20_body">Improves Sleep Quality: Poor sleep quality is a common issue in today’s fast-paced world, often linked to stress and anxiety. Hemp supplements,  <text:a xlink:type="simple" xlink:href="https://www.laquincaillerie.tl/Wiki/index.php/Forever_Hemp_Gummies:_Maximizing_Their_Benefits" text:style-name="Internet_20_link" text:visited-style-name="Visited_20_Internet_20_Link">Forever Hemp CBD Review</text:a> particularly those rich in CBD, have been reported to improve sleep by promoting relaxation and reducing anxiety-induced sleep disturbances.</text:p>
      <text:p text:style-name="Text_20_body">Supports Skin Health: Hemp is rich in essential fatty acids like omega-3 and omega-6, which are beneficial for maintaining healthy skin. These compounds help nourish the skin and may reduce issues related to dryness and irritation. Additionally, the anti-inflammatory properties of CBD can aid in managing skin conditions such as acne and eczema.</text:p>
      <text:p text:style-name="Text_20_body">Boosts Heart Health: Emerging research suggests that hemp supplements could support cardiovascular health. The omega fatty acids found in hemp help reduce cholesterol levels and support healthy blood pressure, contributing to a healthier heart.</text:p>
      <text:p text:style-name="Text_20_body">Considerations and Potential Side Effects</text:p>
      <text:p text:style-name="Text_20_body">While the potential health benefits of <text:a xlink:type="simple" xlink:href="http://www.infinitymugenteam.com:80/infinity.wiki/mediawiki2/index.php/User:NellieSchuler98" text:style-name="Internet_20_link" text:visited-style-name="Visited_20_Internet_20_Link">Forever Hemp CBD Review</text:a> Hemp Supplement are promising, it is important to consider possible side effects and interactions with other medications. Some users may experience mild side effects such as dry mouth, dizziness, or changes in appetite. It is always advisable to consult with a healthcare professional before starting any new supplement, particularly for individuals who are pregnant, nursing, or taking medication.</text:p>
      <text:p text:style-name="Text_20_body">Quality and Source Matter</text:p>
      <text:p text:style-name="Text_20_body">When choosing a hemp supplement, quality and sourcing play a critical role in its effectiveness and safety. Opt for products that are derived from organically grown hemp and  <text:a xlink:type="simple" xlink:href="http://archmageriseswiki.com/index.php/Forever_Hemp_Gummies:_Natural_Approach_To_Pain_Management" text:style-name="Internet_20_link" text:visited-style-name="Visited_20_Internet_20_Link">Forever Hemp CBD Review</text:a> have undergone third-party testing for potency and purity. This ensures that the supplement is free from harmful chemicals, pesticides, and heavy metals. Transparency in labeling is also important; therefore, look for  <text:a xlink:type="simple" xlink:href="https://wiki.vst.hs-furtwangen.de/wiki/Forever_Hemp_Gummies:_The_Role_Of_Vitamins_And_Minerals_In_Health" text:style-name="Internet_20_link" text:visited-style-name="Visited_20_Internet_20_Link">Forever Hemp CBD Review</text:a> products that clearly list the amount of CBD and other cannabinoids they contain.</text:p>
      <text:p text:style-name="Text_20_body">Legal Considerations</text:p>
      <text:p text:style-name="Text_20_body">It's important to note that the legality of hemp supplements varies by region and country due to differences in local cannabis laws. In many places,  <text:a xlink:type="simple" xlink:href="https://e-webwiki.co.uk/index.php/User:MargaritaSynnot" text:style-name="Internet_20_link" text:visited-style-name="Visited_20_Internet_20_Link">Forever Hemp CBD Review</text:a> CBD products are legal as long as they contain less than 0.3% THC. However,  Buy Forever Hemp it's crucial for consumers to be aware of their local regulations regarding the purchase and use of such supplements.</text:p>
      <text:p text:style-name="Text_20_body">Final Thoughts</text:p>
      <text:p text:style-name="Text_20_body">Forever Hemp Supplement epitomizes the increasing shift towards natural health products. By harnessing the therapeutic potential of hemp,  <text:a xlink:type="simple" xlink:href="https://www.wysiwyg.africa/index.php/Forever_Hemp_Gummies:_Promoting_Mental_Wellbeing" text:style-name="Internet_20_link" text:visited-style-name="Visited_20_Internet_20_Link">Forever Hemp CBD Review</text:a> these supplements offer various health benefits, from mental well-being to improved physical health. However, responsible use is key. Potential users should educate themselves on both the benefits and limitations, consult healthcare providers when needed, and remain informed about the legal status in their area. In doing so, they can make well-informed choices that best support their health and wellness journe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_eve_hemp_gummies:maximizing_thei_benefits</dc:title>
  </office:meta>
</office:document-meta>
</file>