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unde_standing_thei_health_benefits"/>Buy <text:a xlink:type="simple" xlink:href="https://motherhoodlater.com/" text:style-name="Internet_20_link" text:visited-style-name="Visited_20_Internet_20_Link">Forever Hemp CBD</text:a> Hemp - It By no means Ends, Except...</text:p>
      <text:p text:style-name="Text_20_body">In recent years, hemp-derived products have gained significant popularity, and among them, Forever Hemp Gummies have emerged as a sought-after option for those seeking natural wellness solutions. These gummies are infused with hemp extract, which is derived from the hemp plant, a variety of Cannabis sativa. This plant is renowned for its potential health benefits, which are largely attributed to compounds known as cannabinoids. In this report, we will delve into the composition, potential benefits, considerations, and consumer perceptions of Forever Hemp Gummies.</text:p>
      <text:p text:style-name="Text_20_body">Composition and Active Ingredients</text:p>
      <text:p text:style-name="Text_20_body"><text:a xlink:type="simple" xlink:href="https://www.brokeblokeblogs.com/" text:style-name="Internet_20_link" text:visited-style-name="Visited_20_Internet_20_Link">Forever Hemp Review</text:a> Hemp Gummies are made using hemp extract, which typically contains a range of cannabinoids, with cannabidiol (CBD) being the most prominent. Unlike tetrahydrocannabinol (THC), which is the psychoactive component found in cannabis, CBD does not produce a “high” and is legal in many regions when derived from hemp. The gummies are formulated by infusing CBD into gummy candies, offering a palatable and discreet way to consume this compound. They are often available in various flavors, shapes, and concentrations, making them an attractive choice for those new to CBD products or those who prefer an alternative to traditional methods of consumption, such as oils or capsules.</text:p>
      <text:p text:style-name="Text_20_body">Potential Health Benefits</text:p>
      <text:p text:style-name="Text_20_body">While scientific research on the health benefits of CBD is still in the early stages, early studies and anecdotal evidence suggest several potential benefits. Users of <text:a xlink:type="simple" xlink:href="https://polepedia.com/" text:style-name="Internet_20_link" text:visited-style-name="Visited_20_Internet_20_Link">Forever Hemp Gummies</text:a> have reported a range of positive effects, including:</text:p>
      <text:p text:style-name="Text_20_body">Stress and Anxiety Relief: One of the most prevalent reasons individuals turn to CBD is for its purported ability to ease stress and anxiety. Preliminary studies suggest that CBD may interact with serotonin receptors in the brain, potentially promoting a sense of calm and well-being.</text:p>
      <text:p text:style-name="Text_20_body">Pain and Inflammation Management: CBD is often used by individuals seeking relief from chronic pain and inflammation. Its anti-inflammatory properties may make it a suitable option for those with conditions like arthritis or muscle soreness following physical exertion.</text:p>
      <text:p text:style-name="Text_20_body">Improved Sleep Quality: Many users have reported that taking CBD gummies before bedtime helps improve sleep quality, potentially due to their calming effects and ability to alleviate stress and discomfort, which can interfere with sleep.</text:p>
      <text:p text:style-name="Text_20_body">Supporting Overall Well-being: Beyond specific ailments, some users consume CBD as a part of their daily wellness routine, attributing an overall sense of balance and enhanced quality of life to regular use.</text:p>
      <text:p text:style-name="Text_20_body">Considerations and Possible Side Effects</text:p>
      <text:p text:style-name="Text_20_body">While CBD is generally regarded as safe, it is important for potential users to be aware of possible side effects and interactions. Some individuals may experience mild side effects, such as dry mouth, dizziness, or changes in appetite. It is also crucial for users to consider the legality of CBD products in their region and to ensure that they are purchasing from reputable sources that conduct third-party testing for quality assurance.</text:p>
      <text:p text:style-name="Text_20_body">Furthermore, individuals who are pregnant, nursing, or taking medication should consult with healthcare professionals before incorporating CBD gummies into their routine to avoid potential interactions or complications.</text:p>
      <text:p text:style-name="Text_20_body">Consumer Perceptions and Market Trends</text:p>
      <text:p text:style-name="Text_20_body">The growing popularity of hemp-derived products like Forever Hemp Gummies reflects a broader trend toward natural and holistic approaches to health and wellness. Consumers are increasingly interested in alternatives to synthetic pharmaceuticals, seeking out products that align with a natural lifestyle. This shift is partly driven by the increasing awareness and acceptance of the potential benefits of cannabinoids, coupled with growing concerns over the side effects associated with some conventional medications.</text:p>
      <text:p text:style-name="Text_20_body">The market for CBD products is expected to continue expanding, with innovations in formulation and delivery methods further captivating consumer interest. As regulations evolve and more research emerges, the landscape for hemp-derived products is likely to become even more dynamic.</text:p>
      <text:p text:style-name="Text_20_body">Conclusion</text:p>
      <text:p text:style-name="Text_20_body">(Image: <text:a xlink:type="simple" xlink:href="https://dribbble.com/search/shots/popular/20src=" text:style-name="Internet_20_link" text:visited-style-name="Visited_20_Internet_20_Link">https://dribbble.com/search/shots/popular/20src=</text:a>)Forever Hemp Gummies represent a popular and potentially beneficial option within the burgeoning market of hemp-derived wellness products. While there is promising evidence regarding their potential benefits, individuals should approach CBD consumption with informed consideration, keeping in mind their personal health circumstances and consulting healthcare professionals as needed. As the market continues to grow and scientific understanding advances, products like these gummies may play an increasingly significant role in personal wellness routines. As always, informed and cautious consumption is key to maximizing potential benefits and minimizing any risks associated with new health produ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unde_standing_thei_health_benefits</dc:title>
  </office:meta>
</office:document-meta>
</file>