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unde_standing_its_health_benefits"/>(Image: <text:a xlink:type="simple" xlink:href="https://i.ytimg.com/vi/zyxYSqvMZIM/hq720.jpg" text:style-name="Internet_20_link" text:visited-style-name="Visited_20_Internet_20_Link">https://i.ytimg.com/vi/zyxYSqvMZIM/hq720.jpg</text:a>)GlucoFit: Maximizing Its Benefits for Blood Sugar Control</text:p>
      <text:p text:style-name="Text_20_body">In recent years, the supplement industry has introduced a myriad of products designed to address various health concerns. Among these, Glucofit has gained attention as a natural supplement purported to support healthy blood sugar levels. This review aims to evaluate the efficacy, ingredients, safety, and overall consumer reception of <text:a xlink:type="simple" xlink:href="https://myrumah.info/index.php/User:JaimeLin2489255" text:style-name="Internet_20_link" text:visited-style-name="Visited_20_Internet_20_Link">Glucofit Supplement</text:a>.</text:p>
      <text:p text:style-name="Text_20_body">Overview of Glucofit</text:p>
      <text:p text:style-name="Text_20_body"><text:a xlink:type="simple" xlink:href="https://repo.komhumana.org/elizbethj89187" text:style-name="Internet_20_link" text:visited-style-name="Visited_20_Internet_20_Link">Glucofit Supplement</text:a> is marketed primarily towards individuals seeking to maintain healthy blood sugar levels, potentially benefiting those with prediabetes or concerns about glucose metabolism. The supplement claims to offer a natural means of managing blood sugar through its blend of plant-based ingredients. Glucofit is available in capsule form and is sold through various online platforms and select health stores.</text:p>
      <text:p text:style-name="Text_20_body">Key Ingredients and Their Functions</text:p>
      <text:p text:style-name="Text_20_body">The effectiveness of any supplement largely depends on its formulation. <text:a xlink:type="simple" xlink:href="https://drcaominhthanh.com/danh-gia-ket-qua-phau-thuat-noi-soi-bao-ton-niem-mac-cuon-duoi-tren-benh-nhan-qua-phat-cuon-duoi-103.html" text:style-name="Internet_20_link" text:visited-style-name="Visited_20_Internet_20_Link">Buy Glucofit</text:a> is comprised of several key ingredients that are commonly associated with glucose regulation:</text:p>
      <text:p text:style-name="Text_20_body">Banaba Leaf Extract: This herb has a long history in traditional medicine, particularly in Southeast Asia, for its purported ability to lower blood sugar levels. The active compound, corosolic acid, is believed to enhance glucose uptake by cells.</text:p>
      <text:p text:style-name="Text_20_body">Chromium Picolinate: Chromium is an essential trace element that plays a significant role in insulin sensitivity and carbohydrate, fat, and protein metabolism. Its inclusion in Glucofit is intended to enhance the body's response to insulin.</text:p>
      <text:p text:style-name="Text_20_body">Bitter Melon: Known for its role in traditional medicine, bitter melon has properties that mimic insulin, potentially aiding in reducing blood sugar levels.</text:p>
      <text:p text:style-name="Text_20_body">Gymnema Sylvestre: Often referred to as the “sugar destroyer,” this herb is said to help reduce sugar absorption and curb sweet cravings.</text:p>
      <text:p text:style-name="Text_20_body">Berberine:  <text:a xlink:type="simple" xlink:href="https://e-webwiki.co.uk/index.php/User:RonHammack9" text:style-name="Internet_20_link" text:visited-style-name="Visited_20_Internet_20_Link">Buy Glucofit</text:a> Found in various plants, berberine is a compound recognized for its potential to lower blood sugar levels and improve metabolic health.</text:p>
      <text:p text:style-name="Text_20_body">Efficacy of Glucofit</text:p>
      <text:p text:style-name="Text_20_body">While the individual ingredients in Glucofit have some scientific backing, comprehensive clinical trials evaluating the supplement as a whole are limited. Some studies have shown promising results for  <text:a xlink:type="simple" xlink:href="https://rollcom.fr/wiki/index.php/Utilisateur:DoyleBeeston680" text:style-name="Internet_20_link" text:visited-style-name="Visited_20_Internet_20_Link">Buy Glucofit</text:a> components like berberine and banaba leaf extract in enhancing glucose metabolism,  <text:a xlink:type="simple" xlink:href="https://wiki.giroudmathias.ch/index.php?title=GlucoFit:_How_It_Boosts_Metabolism" text:style-name="Internet_20_link" text:visited-style-name="Visited_20_Internet_20_Link">Buy Glucofit</text:a> but the effects can vary based on dosage and individual health conditions.</text:p>
      <text:p text:style-name="Text_20_body">Consumer feedback is mixed, with many users reporting improvements in energy levels and better management of blood sugar spikes. However, outcomes can differ widely among individuals, with some users experiencing minimal to no noticeable effects.</text:p>
      <text:p text:style-name="Text_20_body">Safety and Side Effects</text:p>
      <text:p text:style-name="Text_20_body">Most of Glucofit's ingredients are generally regarded as safe for consumption, particularly at the doses provided in the supplement. However,  <text:a xlink:type="simple" xlink:href="http://food.errol.org.uk/index.php/User:GroverYencken" text:style-name="Internet_20_link" text:visited-style-name="Visited_20_Internet_20_Link">Buy Glucofit</text:a> potential side effects can occur, especially if it interacts with other medications or health conditions. Common side effects reported include gastrointestinal discomfort, particularly when first incorporating the supplement into a daily regimen.</text:p>
      <text:p text:style-name="Text_20_body">It is crucial for individuals, particularly those on diabetes medication or with pre-existing health conditions, to consult with healthcare professionals before starting Glucofit. The risk of hypoglycemia or other blood sugar-related complications should be carefully managed.</text:p>
      <text:p text:style-name="Text_20_body">Consumer Feedback and Market Reception</text:p>
      <text:p text:style-name="Text_20_body">Glucofit has received varied reviews, mirroring the often-diverse experiences users have with dietary supplements. On platforms such as Amazon and health-focused forums, ratings typically range from moderate to high, with several users appreciating the natural formulation and reported improvement in energy and mood.</text:p>
      <text:p text:style-name="Text_20_body">Challenges cited by users include the need for consistent use over time to see tangible effects and the relatively expensive price point compared to similar products on the market. Some consumers also express a desire for more transparency regarding sourcing and manufacturing processes.</text:p>
      <text:p text:style-name="Text_20_body">Conclusion</text:p>
      <text:p text:style-name="Text_20_body"><text:a xlink:type="simple" xlink:href="https://aexcom.org.pe/index.php/GlucoFit:_Maximizing_Its_Benefits_For_Blood_Sugar_Control" text:style-name="Internet_20_link" text:visited-style-name="Visited_20_Internet_20_Link">Glucofit Review</text:a> presents itself as a promising supplement for individuals interested in managing their blood sugar levels naturally. While its ingredients have some scientific support for their potential benefits, more rigorous research specific to Glucofit as a combined formula would provide a clearer picture of its efficacy.</text:p>
      <text:p text:style-name="Text_20_body">Prospective users are encouraged to assess their health needs carefully and consult healthcare providers before starting any new supplement regimen. Overall, while Glucofit may benefit some individuals, it should be considered a complement to, rather than a replacement for, established medical treatments and a healthy lifesty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unde_standing_its_health_benefits</dc:title>
  </office:meta>
</office:document-meta>
</file>