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goelancer.com/question/gogo-heater-understanding-its-role-in-space-heating/" text:style-name="Internet_20_link" text:visited-style-name="Visited_20_Internet_20_Link">GoGo Heater</text:a><text:bookmark text:name="gogo_heate:how_it_enhances_indoo_comfo_t"/>: How It Operates Efficiently</text:p>
      <text:p text:style-name="Text_20_body">Introduction</text:p>
      <text:p text:style-name="Text_20_body">The GoGo Heater has recently emerged as a popular choice among consumers seeking efficient and portable heating solutions. With its compact design and promises of energy efficiency, the appeal of the GoGo Heater is evident as it addresses the need for affordable and  <text:a xlink:type="simple" xlink:href="http://www.bioregen.ca/index.php/User:CeceliaEller776" text:style-name="Internet_20_link" text:visited-style-name="Visited_20_Internet_20_Link">GoGo Heater Order</text:a> reliable home heating. This report provides a detailed analysis of GoGo Heater orders, focusing on trend insights, consumer demographics, user experiences, and market positioning.</text:p>
      <text:p text:style-name="Text_20_body">The Product</text:p>
      <text:p text:style-name="Text_20_body">The <text:a xlink:type="simple" xlink:href="http://ringturbine.com:80/index.php/GoGo_Heater:_Understanding_Its_Role_In_Space_Heating" text:style-name="Internet_20_link" text:visited-style-name="Visited_20_Internet_20_Link">GoGo Heater Reviews</text:a> Heater is a portable heating device designed to provide quick and targeted warmth to small spaces. It boasts features such as adjustable thermostat controls, built-in safety mechanisms (such as overheat protection), and a quiet operation mode, making it an attractive option for bedrooms, offices, and small living areas.</text:p>
      <text:p text:style-name="Text_20_body">Trends in GoGo Heater Orders</text:p>
      <text:p text:style-name="Text_20_body">Over recent months, the demand for GoGo Heaters has seen a significant uptick. This surge can be attributed to several factors:</text:p>
      <text:p text:style-name="Text_20_body">Seasonal Demand:  <text:a xlink:type="simple" xlink:href="https://bum.altervista.org/index.php?title=GoGo_Heater:_Enhancing_Your_Home_s_Warmth" text:style-name="Internet_20_link" text:visited-style-name="Visited_20_Internet_20_Link">GoGo Heater Order</text:a> There is a clear seasonal pattern in the ordering of <text:a xlink:type="simple" xlink:href="http://www.hereports.co.kr/bbs/board.php?bo_table=free&amp;wr_id=213241" text:style-name="Internet_20_link" text:visited-style-name="Visited_20_Internet_20_Link">GoGo Heater Review</text:a> Heaters, with a marked increase during the fall and winter months as consumers prepare for colder weather. This seasonality is typical in the heating appliance market but is particularly pronounced for portable solutions like the GoGo Heater.</text:p>
      <text:p text:style-name="Text_20_body">Energy Efficiency Awareness: As consumers become increasingly energy-conscious, the demand for energy-efficient appliances has grown. The <text:a xlink:type="simple" xlink:href="https://gitstud.cunbm.utcluj.ro/eileen16453773" text:style-name="Internet_20_link" text:visited-style-name="Visited_20_Internet_20_Link">GoGo Heater Order</text:a> Heater's promise of low energy consumption without sacrificing warmth has significantly contributed to its popularity.</text:p>
      <text:p text:style-name="Text_20_body">Pandemic-Driven Home Habits: The COVID-19 pandemic has redefined home spaces, with more people working from home than ever before. This shift has increased the need for flexible heating solutions, with consumers seeking ways to heat only occupied spaces to save on energy costs.</text:p>
      <text:p text:style-name="Text_20_body">Consumer Demographics</text:p>
      <text:p text:style-name="Text_20_body">Analysis of the demographic data concerning GoGo Heater orders reveals a diverse customer base:</text:p>
      <text:p text:style-name="Text_20_body">Age Group: A considerable proportion of buyers fall within the 25-45 age range, a demographic keen on balancing cost-efficiency with modernity. This age group is typically more adaptable to new technologies and solutions that offer both convenience and sustainability.</text:p>
      <text:p text:style-name="Text_20_body">Geographical Insights: Orders are predominantly concentrated in regions experiencing colder climates, such as the northern and midwestern United States, as well as countries in Northern Europe. These areas, with harsher winter conditions, account for a larger share of the market.</text:p>
      <text:p text:style-name="Text_20_body">Income Levels: The GoGo Heater appeals to middle-income households, which represent a substantial segment of its customer base. Its affordability relative to more extensive heating systems makes it an attractive choice for this demographic.</text:p>
      <text:p text:style-name="Text_20_body">User Experiences and Feedback</text:p>
      <text:p text:style-name="Text_20_body">Customer feedback on the GoGo Heater has been largely positive, with reviewers often highlighting the following:</text:p>
      <text:p text:style-name="Text_20_body">Ease of Use: Many users praise the straightforward setup and user-friendly controls, which include simple plug-and-play functionality. This ease of use makes it accessible to a wide audience, including those with limited technical expertise.</text:p>
      <text:p text:style-name="Text_20_body">Efficiency and Performance: Customers frequently mention how quickly the <text:a xlink:type="simple" xlink:href="https://grape.ikw.cloud/jadalamarr6290" text:style-name="Internet_20_link" text:visited-style-name="Visited_20_Internet_20_Link">GoGo Heater</text:a> warms up spaces. Its efficient performance in delivering warmth to targeted areas, as opposed to entire homes, resonates well with users seeking practical heating solutions.</text:p>
      <text:p text:style-name="Text_20_body">Safety Features: The inclusion of safety features such as tip-over protection and an auto-off function in case of overheating reassures customers, making it suitable for households with children and  <text:a xlink:type="simple" xlink:href="https://www.yewiki.org/User:PhoebeBlakemore" text:style-name="Internet_20_link" text:visited-style-name="Visited_20_Internet_20_Link">GoGo Heater Order</text:a> pets.</text:p>
      <text:p text:style-name="Text_20_body">Challenges and Areas for Improvement</text:p>
      <text:p text:style-name="Text_20_body">While the GoGo Heater has been well-received, some areas present opportunities for improvement:</text:p>
      <text:p text:style-name="Text_20_body">Heating Range: Some users have reported limitations in the heater's range, suggesting it may not be ideal for larger spaces. Expanding its ability to effectively heat larger areas could broaden its market appeal.</text:p>
      <text:p text:style-name="Text_20_body">Durability Concerns:  <text:a xlink:type="simple" xlink:href="https://jimsusefultools.com/index.php/GoGo_Heater:_How_It_Helps_During_Cold_Seasons" text:style-name="Internet_20_link" text:visited-style-name="Visited_20_Internet_20_Link">GoGo Heater Order</text:a> A minority of customers have expressed concerns regarding the product's durability over extended use. Addressing these concerns through enhanced materials or extended warranties could improve consumer confidence.</text:p>
      <text:p text:style-name="Text_20_body">Market Positioning and Competition</text:p>
      <text:p text:style-name="Text_20_body">The GoGo Heater occupies a strong position in the portable heating market, with its combination of affordability, efficiency, and user-oriented design. However, it does face competition from similar devices, including ceramic heaters and  GoGo Heater Order oil-filled radiators. To maintain its competitive edge, <text:a xlink:type="simple" xlink:href="https://www.yewiki.org/GoGo_Heater:_Natural_Solutions_For_Consistent_Warmth" text:style-name="Internet_20_link" text:visited-style-name="Visited_20_Internet_20_Link">GoGo Heater Review</text:a> Heater needs continuous innovation, customer engagement, and  GoGo Heater <text:a xlink:type="simple" xlink:href="https://gitea.blubeacon.com/irmabarwell334" text:style-name="Internet_20_link" text:visited-style-name="Visited_20_Internet_20_Link">Order GoGo Heater</text:a> robust post-purchase support.</text:p>
      <text:p text:style-name="Text_20_body">Conclusion</text:p>
      <text:p text:style-name="Text_20_body">(Image: <text:a xlink:type="simple" xlink:href="https://Burf.co" text:style-name="Internet_20_link" text:visited-style-name="Visited_20_Internet_20_Link">https://Burf.co</text:a>)In conclusion, the GoGo Heater represents a compelling option for those in search of cost-effective and flexible heating solutions. With its rising popularity driven by energy efficiency, ease of use, and safety features, it caters well to current consumer demands. By addressing areas for improvement,  <text:a xlink:type="simple" xlink:href="https://www.aeternum-products.com/index.php/GoGo_Heater:_Promoting_Overall_Home_Wellbeing" text:style-name="Internet_20_link" text:visited-style-name="Visited_20_Internet_20_Link">GoGo Heater Order</text:a> the GoGo Heater could further solidify its position in the market,  <text:a xlink:type="simple" xlink:href="http://xn--80aakbafh6ca3c.xn--p1ai/user/AbigailBalog343/" text:style-name="Internet_20_link" text:visited-style-name="Visited_20_Internet_20_Link">GoGo Heater Order</text:a> continuing to attract a broad customer base and sustain its upward trend in ord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ogo_heate:how_it_enhances_indoo_comfo_t</dc:title>
  </office:meta>
</office:document-meta>
</file>