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integ_ating_with_sma_t_home_systems"/>GoGo Heater: Understanding Its Heat Output</text:p>
      <text:p text:style-name="Text_20_body">As winter approaches, many households begin to seek cost-effective and efficient solutions to keep their interiors warm and cozy. Among the various portable heating options, the GoGo Heater has garnered attention for its compact design and purported efficiency. This report aims to provide a comprehensive overview of the GoGo Heater, synthesizing user reviews and expert evaluations to assess its performance, efficiency, and overall value proposition.</text:p>
      <text:p text:style-name="Text_20_body">Overview of GoGo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text:a xlink:type="simple" xlink:href="http://www.hptech.co.kr/bbs/board.php?bo_table=04_order&amp;wr_id=8740" text:style-name="Internet_20_link" text:visited-style-name="Visited_20_Internet_20_Link">GoGo Heater reviews</text:a>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GoGo Heater, especially compared to central heating systems o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text:a xlink:type="simple" xlink:href="https://nohio.org/index.php/GoGo_Heater:_Comprehensive_Heating_Solutions" text:style-name="Internet_20_link" text:visited-style-name="Visited_20_Internet_20_Link">GoGo Heater reviews</text:a> families with young children, as it adds an extra layer of security when the heater is in operation.</text:p>
      <text:p text:style-name="Text_20_body">User Satisfaction and Criticisms</text:p>
      <text:p text:style-name="Text_20_body">Overall, user satisfaction for the GoGo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GoGo Heater's Market Position</text:p>
      <text:p text:style-name="Text_20_body">In conclusion, the <text:a xlink:type="simple" xlink:href="https://paintingsofdecay.net/index.php/User:Sean3882841882" text:style-name="Internet_20_link" text:visited-style-name="Visited_20_Internet_20_Link">GoGo Heater</text:a> emerges as a strong contender in the portable heater market, particularly for those prioritizing energy efficiency and  <text:a xlink:type="simple" xlink:href="https://nohio.org/index.php/User:MaxineBrien2452" text:style-name="Internet_20_link" text:visited-style-name="Visited_20_Internet_20_Link">GoGo Heater Reviews</text:a>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integ_ating_with_sma_t_home_systems</dc:title>
  </office:meta>
</office:document-meta>
</file>