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happy_hou"/>Happy Hour</text:p>
      <text:p text:style-name="Text_20_body">Happy Hour is a popular marketing strategy used by bars and restaurants to draw clients throughout typically slower hours. It normally consists of discounts on drinks and appetizers.</text:p>
      <text:p text:style-name="Text_20_body">Here are some key factors to know about Happy Hour:</text:p>
      <text:p text:style-name="Text_20_body">Timing: Happy Hour normally takes place within the late afternoon to early night, though actual occasions can differ by venue.
Discounts: Common choices include lowered costs on beer, wine, cocktails, and generally food gadgets.
Promotions: Some establishments may offer particular themed nights or activities during Happy Hour, similar to trivia or reside music.
Networking: Happy Hour is commonly a social gathering time where people can relax after work and network or meet up with pals.</text:p>
      <text:p text:style-name="Text_20_body">While the specifics can vary, the essence of Happy Hour is to provide a lively and inexpensive expertise for patrons.</text:p>
      <text:p text:style-name="Text_20_body">Happy Hour is a popular social occasion that typically occurs in bars and eating places, offering drink and food specials throughout specific hours. It's a great alternative to unwind and enjoy high quality time with pals or coworkers.</text:p>
      <text:p text:style-name="Text_20_body">Timing: Happy Hour usually takes place in the late afternoon to early night, although some establishments may extend it to late evening.
Discounts: Patrons can get pleasure from vital discounts on drinks, such as beer, wine, and cocktails, along with appetizers.
Socializing: It’s a perfect occasion for networking, celebrating, or just stress-free after a long day.</text:p>
      <text:p text:style-name="Text_20_body">Many cities have embraced Happy Hour as part of their nightlife culture, leading to variations in choices:</text:p>
      <text:p text:style-name="Text_20_body">Traditional Happy Hour: Discounts on drinks and appetizers.
Themed Events: Specials primarily based on the day, similar to Taco Tuesday or Wine Wednesday.
Extended Hours: Some places provide extended Happy Hour promotions with live music or leisure.</text:p>
      <text:p text:style-name="Text_20_body">Always verify the native legal guidelines and rules regarding Happy Hour, as some regions have restrictions on minimal pricing and the hours when alcohol may be served.
(Image: <text:a xlink:type="simple" xlink:href="https://dribbble.com/search/shots/popular/20src=" text:style-name="Internet_20_link" text:visited-style-name="Visited_20_Internet_20_Link">https://dribbble.com/search/shots/popular/20src=</text:a>)</text:p>
      <text:p text:style-name="Text_20_body">Happy Hour is a pleasant time for a lot of, usually occurring in bars and restaurants through the late afternoon to early night. This is when establishments supply special reductions on drinks and appetizers to attract customers.
(Image: <text:a xlink:type="simple" xlink:href="https://dribbble.com/search/shots/popular/20src=" text:style-name="Internet_20_link" text:visited-style-name="Visited_20_Internet_20_Link">https://dribbble.com/search/shots/popular/20src=</text:a>)</text:p>
      <text:p text:style-name="Text_20_body">Benefits of Happy Hour</text:p>
      <text:p text:style-name="Text_20_body">One of the primary advantages of Happy Hour is the chance to socialize and unwind after an extended day. It creates a relaxed ambiance the place pals and coworkers can collect to get pleasure from each other's firm.</text:p>
      <text:p text:style-name="Text_20_body">Popular Happy Hour Deals</text:p>
      <text:p text:style-name="Text_20_body">Many venues offer a wide range of engaging offers from half-priced cocktails to buy one, get one free appetizers. These promotions not solely attract crowds but also encourage patrons to strive new gadgets from the menu.</text:p>
      <text:p text:style-name="Text_20_body">Tips for Enjoying Happy Hour</text:p>
      <text:p text:style-name="Text_20_body">Arrive early to safe a nice place.
Explore totally different locations to seek out the most effective deals.
Try to go along with a group to enhance the expertise.</text:p>
      <text:p text:style-name="Text_20_body">In conclusion,  <text:a xlink:type="simple" xlink:href="https://ceshi.xyhero.com/home.php?mod=space&amp;uid=2483394" text:style-name="Internet_20_link" text:visited-style-name="Visited_20_Internet_20_Link">HiOP</text:a> Happy Hour is a incredible method to take pleasure in discounted meals and drinks whereas participating in fun conversations with pals or colleagu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happy_hou</dc:title>
  </office:meta>
</office:document-meta>
</file>