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how_it_wo_ks_in_the_body"/>The World's Most Unusual Highline Wellness CBD Reviews</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Highline Wellness CBD reviews, exploring the brand's offerings, customer experiences, and overall reputation.</text:p>
      <text:p text:style-name="Text_20_body">Understanding CBD and Highline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Highline Wellness CBD oil tinctures receive high marks for their potency and fast-acting nature. Customers describe the oils as effective in alleviating symptoms of anxiety and chronic pain,  Highline Wellness CBD Reviews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text:a xlink:type="simple" xlink:href="https://ctpedia.org/index.php/Highline_Wellness_CBD:_Combining_It_With_A_Healthy_Diet" text:style-name="Internet_20_link" text:visited-style-name="Visited_20_Internet_20_Link">Highline Wellness CBD Review</text:a> and frequency of use can influence the effectiveness of CBD.</text:p>
      <text:p text:style-name="Text_20_body">Final Thoughts and  <text:a xlink:type="simple" xlink:href="https://verkaufs-lexikon.de/index.php?title=Highline_Wellness_CBD:_Enhancing_Athletic_Performance_Naturally" text:style-name="Internet_20_link" text:visited-style-name="Visited_20_Internet_20_Link">Buy Highline Wellness CBD</text:a> Recommendations</text:p>
      <text:p text:style-name="Text_20_body">Highline Wellness CBD reviews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n summary, <text:a xlink:type="simple" xlink:href="https://aws-poc.xpresso.ai/gitlab/nellcoomes791" text:style-name="Internet_20_link" text:visited-style-name="Visited_20_Internet_20_Link">Highline Wellness CBD Review</text:a>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how_it_wo_ks_in_the_body</dc:title>
  </office:meta>
</office:document-meta>
</file>