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p_epa_ing_fo_a_healthie_tomo_ow"/>Seven Key Tactics The Pros Use For <text:a xlink:type="simple" xlink:href="http://www.kuangjiab.com:8000/cart/bbs/board.php?bo_table=free&amp;wr_id=62797" text:style-name="Internet_20_link" text:visited-style-name="Visited_20_Internet_20_Link">Highline Wellness CBD Ingredients</text:a></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Highline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text:a xlink:type="simple" xlink:href="https://www.vancouverrowingclub.wiki/index.php/Highline_Wellness_CBD:_Addressing_Common_Health_Concerns" text:style-name="Internet_20_link" text:visited-style-name="Visited_20_Internet_20_Link">Highline Wellness CBD Review</text:a> CBD is reputed for  <text:a xlink:type="simple" xlink:href="https://wiki.rrtn.org/wiki/index.php/Highline_Wellness_CBD:_How_It_Supports_Mental_Clarity_And_Focus" text:style-name="Internet_20_link" text:visited-style-name="Visited_20_Internet_20_Link">Highline Wellness CBD Review</text:a>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text:a xlink:type="simple" xlink:href="http://www.cd-1st.com/bbs/board.php?bo_table=free&amp;wr_id=304" text:style-name="Internet_20_link" text:visited-style-name="Visited_20_Internet_20_Link">Highline Wellness CBD</text:a> Review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text:a xlink:type="simple" xlink:href="https://git.parnas-it.com/roxanna952692" text:style-name="Internet_20_link" text:visited-style-name="Visited_20_Internet_20_Link">Highline Wellness CBD</text:a>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text:a xlink:type="simple" xlink:href="https://www.vancouverrowingclub.wiki/index.php/Highline_Wellness_CBD:_Customer_Experiences_And_Feedback" text:style-name="Internet_20_link" text:visited-style-name="Visited_20_Internet_20_Link">Highline Wellness CBD Review</text:a> frequency of use can influence the effectiveness of CBD.</text:p>
      <text:p text:style-name="Text_20_body">Final Thoughts and Recommendations</text:p>
      <text:p text:style-name="Text_20_body">Highline Wellness CBD reviews paint a largely positive picture of a brand  <text:a xlink:type="simple" xlink:href="https://2k24.balccon.org/index.php?title=Highline_Wellness_CBD:_Comparing_It_To_Other_CBD_Brands" text:style-name="Internet_20_link" text:visited-style-name="Visited_20_Internet_20_Link">Highline Wellness CBD Review</text:a> that is committed to quality and customer satisfaction. The widespread acclaim for the efficacy of its products and the transparent approach to consumer education underscores <text:a xlink:type="simple" xlink:href="https://git.torrents-csv.com/tabithafacy85" text:style-name="Internet_20_link" text:visited-style-name="Visited_20_Internet_20_Link">Highline Wellness CBD Review</text:a>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Highline Wellness CBD Review particularly for  <text:a xlink:type="simple" xlink:href="http://123.215.230.149/wiki/index.php/%EC%82%AC%EC%9A%A9%EC%9E%90:NorrisCorkill27" text:style-name="Internet_20_link" text:visited-style-name="Visited_20_Internet_20_Link">Highline Wellness CBD Review</text:a>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p_epa_ing_fo_a_healthie_tomo_ow</dc:title>
  </office:meta>
</office:document-meta>
</file>