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the_science_behind_its_effectiveness"/>(Image: <text:a xlink:type="simple" xlink:href="https://live.staticflickr.com/3877/14809766770_5f98feb3f9_b.jpg" text:style-name="Internet_20_link" text:visited-style-name="Visited_20_Internet_20_Link">https://live.staticflickr.com/3877/14809766770_5f98feb3f9_b.jpg</text:a>)What The Pope Can Teach You About <text:a xlink:type="simple" xlink:href="https://63game.top/thread-135158-1-1.html" text:style-name="Internet_20_link" text:visited-style-name="Visited_20_Internet_20_Link">Highline Wellness CBD Review</text:a></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text:a xlink:type="simple" xlink:href="https://gitea.ochoaprojects.com/maikthorn0847" text:style-name="Internet_20_link" text:visited-style-name="Visited_20_Internet_20_Link">Buy Highline Wellness CBD</text:a> Wellness CBD reviews, exploring the brand's offerings, customer experiences, and overall reputation.</text:p>
      <text:p text:style-name="Text_20_body">Understanding CBD and Highline Wellness</text:p>
      <text:p text:style-name="Text_20_body">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text:a xlink:type="simple" xlink:href="https://wavedream.wiki/index.php/Highline_Wellness_CBD:_Benefits_For_Focus_And_Concentration" text:style-name="Internet_20_link" text:visited-style-name="Visited_20_Internet_20_Link">Order Highline Wellness CBD</text:a> gummies to topical creams, Highline Wellness offers a wide range of products designed to cater to diverse consumer needs. The brand prides itself on its use of all-natural ingredients and third-party lab testing to ensure product purity and potency. This dedication to quality has made Highline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heir ease of use and pleasant taste. Many reviewers appreciate the convenience of consuming CBD in gummy form, particularly for those new to the compound. Users report feeling calmer and more relaxed after taking these gummies, with some noting enhanced focus and decreased stress levels.</text:p>
      <text:p text:style-name="Text_20_body">Similarly, Highline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text:a xlink:type="simple" xlink:href="http://encocns.com:30001/stevengarrick7" text:style-name="Internet_20_link" text:visited-style-name="Visited_20_Internet_20_Link">Highline Wellness CBD Review</text:a>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ext:a xlink:type="simple" xlink:href="http://wiki.fikweb.com.br/index.php/Highline_Wellness_CBD:_Ingredients_That_Make_A_Difference" text:style-name="Internet_20_link" text:visited-style-name="Visited_20_Internet_20_Link">Highline Wellness CBD reviews</text:a>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frequency of use can influence the effectiveness of CBD.</text:p>
      <text:p text:style-name="Text_20_body">Final Thoughts and Recommendations</text:p>
      <text:p text:style-name="Text_20_body"><text:a xlink:type="simple" xlink:href="https://www.haccp1.com/bbs/board.php?bo_table=free&amp;wr_id=401228" text:style-name="Internet_20_link" text:visited-style-name="Visited_20_Internet_20_Link">Highline Wellness CBD reviews</text:a> paint a largely positive picture of a brand that is committed to quality and customer satisfaction. The widespread acclaim for the efficacy of its products and the transparent approach to consumer education underscores <text:a xlink:type="simple" xlink:href="http://thumbs.genesisasset.co.kr/bbs/board.php?bo_table=free&amp;wr_id=339375" text:style-name="Internet_20_link" text:visited-style-name="Visited_20_Internet_20_Link">Highline Wellness CBD Reviews</text:a>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particularly for individuals with underlying health conditions or those taking other medications.</text:p>
      <text:p text:style-name="Text_20_body">In summary, Highline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the_science_behind_its_effectiveness</dc:title>
  </office:meta>
</office:document-meta>
</file>