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line_wellness_cbd:unde_standing_its_health_benefits"/>Do not be Fooled By Highline Wellness CBD Review</text:p>
      <text:p text:style-name="Text_20_body">In recent years, the popularity of CBD (Cannabidiol) products has surged, driven by a growing body of anecdotal evidence and some clinical research backing its health benefits. Among the myriad of companies that have entered the CBD market, Highline Wellness has emerged as a notable player, offering a range of CBD products tailored to meet various health and wellness needs. This report delves into the products, benefits, and philosophy behind Highline Wellness CBD, aiming to provide a comprehensive understanding of what the brand offers.</text:p>
      <text:p text:style-name="Text_20_body">An Overview of Highline Wellness</text:p>
      <text:p text:style-name="Text_20_body">Highline Wellness was established with the goal of making the health and  Highline Wellness CBD Review calming benefits of CBD accessible to a wider audience. The company is committed to producing high-quality, natural, and affordable CBD products, emphasizing transparency and trustworthiness. It primarily sources its CBD from hemp plants, ensuring that all products are THC-free, meaning they won't produce any psychoactive effects.</text:p>
      <text:p text:style-name="Text_20_body">The brand stands out for its dedication to education, aiming to demystify CBD and its benefits for potential customers who might be new to these products. Highline Wellness provides detailed information about CBD, its extraction processes, and potential benefits through its website and customer service.</text:p>
      <text:p text:style-name="Text_20_body">Product Range</text:p>
      <text:p text:style-name="Text_20_body">Highline Wellness offers a diverse range of products designed to fit seamlessly into various lifestyles and address different health concerns. Some of their product categories include:</text:p>
      <text:p text:style-name="Text_20_body">CBD Gummies: These are one of Highline Wellness's most popular offerings. Available in various flavors and formulations, including options for sleep enhancement with melatonin and immune support with added vitamins, these gummies make consuming CBD both convenient and enjoyable.</text:p>
      <text:p text:style-name="Text_20_body">CBD Oils: Designed for versatility, CBD oils from Highline Wellness can be used sublingually or added to food and beverages. Available in different strengths, these oils cater to both new users and those who require higher doses of CBD.</text:p>
      <text:p text:style-name="Text_20_body">Topicals: Highline Wellness produces a range of CBD-infused creams and balms aimed at providing localized relief from pain or inflammation. These products are particularly popular among individuals suffering from chronic pain conditions or post-exercise soreness.</text:p>
      <text:p text:style-name="Text_20_body">Bundled Kits: Understanding the comprehensive needs of its customers, the brand offers bundled kits combining various products. These kits offer a cost-effective way for users to trial multiple products and find combinations that work best for them.</text:p>
      <text:p text:style-name="Text_20_body">Purity and Testing</text:p>
      <text:p text:style-name="Text_20_body">Quality assurance and product safety are paramount for Highline Wellness. The company utilizes third-party lab testing to verify the purity and potency of its products,  <text:a xlink:type="simple" xlink:href="https://zeroandinfinity.com/index.php/Highline_Wellness_CBD:_Understanding_Its_Health_Benefits" text:style-name="Internet_20_link" text:visited-style-name="Visited_20_Internet_20_Link">Highline Wellness CBD</text:a> with results accessible via their website. Such transparency helps build consumer trust, especially important in a field like CBD, where regulation can vary significantly.</text:p>
      <text:p text:style-name="Text_20_body">The commitment to quality begins with their sourcing of hemp, which is grown organically and sustainably. By avoiding the use of pesticides and harmful chemicals, Highline Wellness ensures that its products are safe and environmentally friendly.</text:p>
      <text:p text:style-name="Text_20_body">Health Benefits and Use Cases</text:p>
      <text:p text:style-name="Text_20_body">While scientific research on CBD is still growing, existing studies and user testimonials suggest a range of potential health benefits. Highline Wellness products are used for a variety of purposes:</text:p>
      <text:p text:style-name="Text_20_body">Anxiety and Stress Relief: Many users report that CBD helps reduce symptoms of anxiety and stress. Its calming effects can contribute to a sense of relaxation without the “high” associated with THC-containing products.</text:p>
      <text:p text:style-name="Text_20_body">Pain Management: CBD's anti-inflammatory properties may help reduce pain and inflammation, making it a natural alternative for people dealing with chronic pain.</text:p>
      <text:p text:style-name="Text_20_body">Improved Sleep: Products such as the CBD gummies with melatonin are specifically formulated to enhance sleep quality, helping those with sleep disorders or irregular schedules.</text:p>
      <text:p text:style-name="Text_20_body">General Wellness: Highline Wellness products can also be integrated into daily routines to promote overall health and balance, potentially improving mood and energy levels.</text:p>
      <text:p text:style-name="Text_20_body">Conclusion</text:p>
      <text:p text:style-name="Text_20_body"><text:a xlink:type="simple" xlink:href="https://2k24.balccon.org/index.php?title=Highline_Wellness_CBD:_How_It_Enhances_Your_Wellness_Routine" text:style-name="Internet_20_link" text:visited-style-name="Visited_20_Internet_20_Link">Order Highline Wellness CBD</text:a> Wellness has carved a significant niche in the burgeoning CBD market by prioritizing quality, transparency, and accessibility. The company's diverse product offerings cater to a wide array of health needs, and its commitment to educating consumers helps demystify the complexities of CBD.</text:p>
      <text:p text:style-name="Text_20_body">As popularity continues to grow, Highline Wellness remains poised to contribute positively to the wellness industry, advocating for a balanced and holistic approach to health. For individuals seeking natural alternatives for managing stress, pain, or sleep disorders, <text:a xlink:type="simple" xlink:href="https://www.moontra.com/?qa=47707&amp;qa_1=highline-wellness-cbd-how-it-supports-digestive-health" text:style-name="Internet_20_link" text:visited-style-name="Visited_20_Internet_20_Link">Highline Wellness CBD</text:a> offers a trustworthy and effective option. However, as with all health products, potential users should consult healthcare professionals to discuss any possible interactions with existing medications or condi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line_wellness_cbd:unde_standing_its_health_benefits</dc:title>
  </office:meta>
</office:document-meta>
</file>