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atest_powe_ball_esults_you_should_know"/>Common bonuses embrace welcome presents, risk-free bets, and reload bonuses. Before opting in, bettors ought to assess the precise necessities, such as minimal odds or rollover circumstances, which might have an effect on their ability to withdraw funds later.</text:p>
      <text:p text:style-name="Text_20_body">Additionally, BePick provides useful insights and analysis, serving to players interpret results and developments over time. This resource becomes notably useful for many who want to monitor patterns which may suggest optimum quantity choices.</text:p>
      <text:p text:style-name="Text_20_body">Challenges Faced by Bettors 
Despite the numerous advantages of utilizing a safe betting advisor, bettors may still encounter challenges. For occasion, the sheer volume of data out there can be overwhelming, leading to difficulties in distinguishing reliable advisors from much less credible sources. Additionally, while safe advisors purpose to offer accurate insights, uncertainties within the betting landscape—such as shifting odds or surprising outcomes—can still pose risks to bettors. As such, it is vital for people to approach betting with a balanced mindset, understanding that whereas safe betting advisors provide priceless steerage, the inherent unpredictability of gambling stays.</text:p>
      <text:p text:style-name="Text_20_body">Examining Trends in Powerball Results 
Analyzing developments in Powerball results can present gamers distinctive insights into the game. Many players believe sure numbers and  <text:a xlink:type="simple" xlink:href="http://82.223.37.137/u/korydoherty874" text:style-name="Internet_20_link" text:visited-style-name="Visited_20_Internet_20_Link">website</text:a> mixtures are extra probably to win based on frequent occurrences in historical data. While the lottery operates on randomness, inspecting past attracts can reveal patterns. For occasion, if a specific number appeared several times consecutively, players may be inclined to include it in their selections, hoping that it holds some sway in upcoming attracts.</text:p>
      <text:p text:style-name="Text_20_body">In the realm of on-line betting, the idea of a “safe betting advisor” has gained significant consideration. This is due to the rising want for dependable platforms that may guide bettors in making informed choices. Secure betting advisors present insights, suggestions, and evaluations that allow customers to have interaction in accountable gaming. With a plethora of choices out there, it is crucial to choose a trustworthy supply that prioritizes consumer expertise and safety. BePick is one such platform that gives complete information regarding safe betting and works diligently to make sure that users have entry to probably the most correct and up-to-date evaluations.</text:p>
      <text:p text:style-name="Text_20_body">This is where BePick shines. The platform consolidates vital data concerning Powerball outcomes, providing a user-friendly interface that permits gamers to easily navigate through past and current attracts. By providing fast entry to results, BePick ensures that gamers stay knowledgeable and can strategize their subsequent moves successfully.</text:p>
      <text:p text:style-name="Text_20_body">Understanding the various kinds of bets enhances the betting expertise and allows individuals to make <text:a xlink:type="simple" xlink:href="https://loveis.app/@lavonmelancon4" text:style-name="Internet_20_link" text:visited-style-name="Visited_20_Internet_20_Link">get more info</text:a> informed choices. It's essential to <text:a xlink:type="simple" xlink:href="https://biblewealthy.com/@ummgilbert3976?page=about" text:style-name="Internet_20_link" text:visited-style-name="Visited_20_Internet_20_Link">read more</text:a> the odds carefully and think about varied elements similar to group type, accidents, and historic efficiency earlier than inserting a bet. The studying curve may be steep, but the pleasure that comes with making knowledgeable bets is value it for lots of.</text:p>
      <text:p text:style-name="Text_20_body">One efficient approach to manage threat is to diversify your betting portfolio. By placing bets on numerous outcomes and even across totally different sports, you reduce the likelihood of a big loss because of a singular poor betting selection.</text:p>
      <text:p text:style-name="Text_20_body">Benefits of Using a Secure Betting Advisor 
Utilizing a secure betting advisor provides quite a few benefits for both novice and skilled bettors. Firstly, it streamlines the betting process by offering a centralized supply of knowledge, thus saving effort and time. Secondly, these advisors usually incorporate professional opinions and statistical analyses that may significantly improve a bettor's decision-making process. Moreover, the focus on security signifies that users can belief the information provided, permitting them to interact in betting activities with greater confidence. As a end result, using a secure betting advisor not only improves the probabilities of success but in addition contributes to a extra pleasant betting expertise.</text:p>
      <text:p text:style-name="Text_20_body">Staying knowledgeable about ongoing occasions, player accidents, and recent type can even aid in mitigating risk. The extra knowledge a bettor has in regards to the potential variables affecting the outcomes, the better geared up they are to position clever, calculated bets.</text:p>
      <text:p text:style-name="Text_20_body">Many players strategize their number decisions based mostly on past results, believing that sure numbers are “scorching” or “chilly.” However, it’s essential to recognize that every draw is impartial, and previous results do not immediately impression future ones. Understanding these dynamics can help gamers manage expectations and improve their winning methods.</text:p>
      <text:p text:style-name="Text_20_body">Additionally, bettors should always take the time to match toto betting odds throughout completely different platforms. Odds might range significantly between bookmakers, influencing potential earnings. This comparative method allows bettors to maximise their returns based mostly on essentially the most favorable odds available on the time of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atest_powe_ball_esults_you_should_know</dc:title>
  </office:meta>
</office:document-meta>
</file>