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ste_ing_bacca_at_st_ategies"/>Yes, many on-line casinos offer reside supplier video games which are optimized for mobile gadgets. These games be certain that players can get pleasure from the same high-quality experience on smartphones or tablets as they might on a desktop, permitting for gaming on the go.</text:p>
      <text:p text:style-name="Text_20_body">Finally, understanding the gaming rules and strategies can result in higher outcomes. Many new casinos provide comprehensive guides and sources for players, guaranteeing that they're well-equipped to navigate totally different video games confidently.</text:p>
      <text:p text:style-name="Text_20_body">The Paroli system, on the other hand, encourages incrementing your guess after a win, thus capitalizing on winning streaks whereas minimizing losses during downturns. This method can lead to moderate and sustainable earnings when you implement a win limit.</text:p>
      <text:p text:style-name="Text_20_body">Live supplier video games present a more genuine casino experience since gamers can interact with real dealers and different gamers in real-time. This interaction, coupled with streaming expertise, enhances the social side of gaming that is typically lacking in traditional online games, where gameplay is solely in opposition to a computer algorithm.</text:p>
      <text:p text:style-name="Text_20_body">When a hand totals ten or more, solely the final digit is considered. For occasion, if the participant total is 15, the value is recorded as 5. This easy scoring system permits for fast gameplay, making baccarat both efficient and entertaining. Understanding these fundamentals prepares you for employing effective baccarat methods.</text:p>
      <text:p text:style-name="Text_20_body">Moreover, exploring new video games and  <text:a xlink:type="simple" xlink:href="https://gildenlow.com/%EC%9A%B0%EB%A6%AC%EC%B9%B4%EC%A7%80%EB%85%B8-%EC%B2%AB-%EC%B6%A9%EC%A0%84-%ED%98%9C%ED%83%9D-%EC%B2%AB%EA%B1%B8%EC%9D%8C%EC%97%90%EC%84%9C-%EB%A7%8C%EB%82%98%EB%8A%94-%ED%8A%B9%EB%B3%84%ED%95%9C/" text:style-name="Internet_20_link" text:visited-style-name="Visited_20_Internet_20_Link">온라인카지노</text:a> innovative features can keep the gaming expertise fresh and thrilling. Many new on-line casinos frequently update their sport libraries, allowing players to find new slots, desk games, and reside vendor options. The variety in recreation choice can also cater to various preferences, interesting to a broader audience.</text:p>
      <text:p text:style-name="Text_20_body">Utilizing buyer relationship administration (CRM) software program can further enhance the assist process. By maintaining detailed profiles of players, casinos can tailor their support methods, fostering better relationships and ultimately growing player retention.</text:p>
      <text:p text:style-name="Text_20_body">Game restrictions usually apply as nicely. Players must be aware that sure games may contribute less towards assembly wagering requirements, while others could also be completely excluded. Understanding these restrictions may help gamers strategize more successfully.</text:p>
      <text:p text:style-name="Text_20_body">Implementing AI-powered tools can't solely enhance response occasions but can even help analyze participant data to anticipate needs. By analyzing participant conduct, casinos can provide personalized support, catering to individual preferences and enhancing the overall <text:a xlink:type="simple" xlink:href="https://alivebaccarat.com/%EC%97%90%EB%B3%BC%EB%A3%A8%EC%85%98%EC%B9%B4%EC%A7%80%EB%85%B8-%EC%82%AC%EC%9A%A9%EB%B2%95-%EC%84%B1%EA%B3%B5%EC%A0%81%EC%9D%B8-%EC%98%A8%EB%9D%BC%EC%9D%B8-%EC%B9%B4%EC%A7%80%EB%85%B8-%ED%94%8C/" text:style-name="Internet_20_link" text:visited-style-name="Visited_20_Internet_20_Link">온카</text:a> expertise.</text:p>
      <text:p text:style-name="Text_20_body">Personalized Experience for High Rollers 
One of the defining characteristics of VIP casino applications is the personalised experience they offer. From tailored bonuses to unique events, every thing is designed with the high curler in mind. Casinos usually go above and past to create memorable experiences for their VIP gamers, including <text:span text:style-name="Strong_20_Emphasis">luxury accommodations, complimentary meals, and even invitations to unique events</text:span>. This deliberate concentrate on personalization helps casinos build stronger relationships with their prime purchasers, making certain long-lasting loyalty. Players benefit from this dedication as properly, experiencing a gaming setting that exceeds normal expectations.</text:p>
      <text:p text:style-name="Text_20_body">VIP casino applications provide quite lots of benefits including exclusive bonuses, greater withdrawal limits, personalised account managers, and entry to distinctive promotions tailor-made for high-stakes players. These applications give consideration to enhancing the overall gaming experience, making it extra rewarding and gratifying for loyal customers.</text:p>
      <text:p text:style-name="Text_20_body">Popular Trends in New Online Casinos 
The on-line casino industry is constantly adapting to participant preferences and technological developments. One important development is the rise of mobile gaming, the place new casinos prioritize mobile-optimized platforms. This development allows players to enjoy their favourite video games on smartphones and tablets, offering convenience and flexibility.</text:p>
      <text:p text:style-name="Text_20_body">How Do Players Qualify for VIP Programs? 
Qualifications for VIP on line casino packages differ significantly between casinos. Generally, interested gamers should meet particular standards, such as wagering a certain amount of cash inside a predefined time interval or accumulating loyalty points via consistent play. Some casinos additionally consider a player’s general engagement with the platform, together with their participation in promotions and tournaments. The qualification course of typically requires a commitment to excessive gameplay ranges, however the advantages reaped from being a VIP member could make it nicely well worth the effort. Overall, dedication to the on line casino might lead to invites to join these exclusive programs.</text:p>
      <text:p text:style-name="Text_20_body">Time limits are another critical factor. Many casinos require gamers to make use of the bonus and meet wagering necessities inside a specified timeframe. Failing to take action could end in shedding the bonus and any winnings earn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ste_ing_bacca_at_st_ategies</dc:title>
  </office:meta>
</office:document-meta>
</file>