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high_odds_spo_ts_betting"/>In today’s fast-paced betting world, understanding the chances and making informed decisions are crucial for achievement. Sports bettors are continually seeking tools that empower them to make smarter decisions, and that is the place a sports activities bet calculator comes into play. This useful tool provides a spread of performance from calculating potential income to analyzing betting odds across totally different sports activities. By leveraging a sports wager calculator, gamers can enhance their methods, thereby improving their overall betting expertise and outcomes. This article delves into the significance of those calculators and introduces a complete platform, Be픽, where bettors can access detailed info and evaluations on sports bet calculators.</text:p>
      <text:p text:style-name="Text_20_body">Another mistake is ignoring the expiration dates of bonuses. Many sportsbooks set a time restrict within which the bonuses have to be utilized. Failing to fulfill this deadline means shedding the bonus opportunity altogether. Additionally, bettors often overlook the importance <text:a xlink:type="simple" xlink:href="https://elsingoteo.com/@eileenbisson35?page=about" text:style-name="Internet_20_link" text:visited-style-name="Visited_20_Internet_20_Link">check here</text:a> of selecting the best occasions or markets for utilizing free bets, which might result in suboptimal betting outcomes.</text:p>
      <text:p text:style-name="Text_20_body">The web site's user-friendly interface makes navigation simple, permitting guests to find what they need rapidly. They provide comparisons of different Jackpot Powerball sites, highlighting features corresponding to bonuses, payouts, and safety measures. As a useful resource, Be픽 goals to assist gamers make knowledgeable choices, decreasing the complexity of choosing the right platform for his or her gaming expertise.</text:p>
      <text:p text:style-name="Text_20_body">Another mistake just isn't tracking your purchases and winnings. Keeping a document helps you handle your spending more effectively and  <text:a xlink:type="simple" xlink:href="https://paxlook.com/@verahead303292" text:style-name="Internet_20_link" text:visited-style-name="Visited_20_Internet_20_Link">파워볼</text:a> remain within your budget. Lastly, always keep in mind not to chase losses. Lottery games are unpredictable, and  <text:a xlink:type="simple" xlink:href="https://amyourmatch.net/@rickodonnell3" text:style-name="Internet_20_link" text:visited-style-name="Visited_20_Internet_20_Link">get more info</text:a> enjoying responsibly is important for sustaining a optimistic experience.</text:p>
      <text:p text:style-name="Text_20_body">Parlays are extra complex and contain betting on multiple outcomes simultaneously. Since all selections should win for the guess to pay out, the potential returns may be substantial. The calculator assesses the general odds for the parlay and computes the resultant profits accordingly.</text:p>
      <text:p text:style-name="Text_20_body">Analyzing fluctuations in odds also can assist bettors anticipate potential outcomes and place their bets strategically. A deep understanding of primary market dynamics and taking note of sudden changes can be key in capturing alternatives as they arise.</text:p>
      <text:p text:style-name="Text_20_body">Characteristics of Reliable Jackpot Powerball Sites 
When deciding on a Jackpot Powerball web site, several key characteristics ought to be thought-about. First and foremost, you should search for sites licensed and regulated by related authorities. This ensures that they adjust to strict standards and offer fair play to customers.</text:p>
      <text:p text:style-name="Text_20_body">Another in style technique is joining a lottery pool, which allows multiple players to group their tickets and increase the entire number of entries. By sharing the value of tickets, players can afford to decide out a broader range of numbers. Although winnings might be shared, this methodology could be beneficial for growing the probabilities of profitable something.</text:p>
      <text:p text:style-name="Text_20_body">On Be픽, users can explore a big selection of tools and calculators designed to fit their particular betting needs. The platform emphasizes person education, providing detailed guides that designate the workings of different sorts of betting and the mathematics behind them. This ensures customers not solely engage in betting but additionally grasp the underlying ideas making informed decisions.</text:p>
      <text:p text:style-name="Text_20_body">Your technique also needs to embrace particular betting patterns, such as flat betting or proportion betting. Flat betting entails wagering the same amount on every bet, no matter confidence degree. In distinction, proportion betting allocates a predetermined share of your bankroll for each wager, allowing for adaptability while managing potential risks.</text:p>
      <text:p text:style-name="Text_20_body">Risk Management in High Odds Sports Betting 
Proper threat administration is essential in excessive odds sports activities betting. Given the unpredictable nature of sports occasions, implementing sound monetary methods may help mitigate losses and maximize income. One commonly used technique is the staking plan, which determines how much to bet relative to the bettor's bankroll.</text:p>
      <text:p text:style-name="Text_20_body">The Importance of Analyzing Market Trends 
Market tendencies play a vital function in high odds sports activities betting. By observing shifts in betting patterns, bettors can gain insights into public sentiment and potential outcomes. For occasion, if a team’s odds considerably shorten main up to a match, it might indicate that a big volume of bets is coming in for that staff, which may counsel info unknown to most people.</text:p>
      <text:p text:style-name="Text_20_body">Sports betting bonuses may be categorized into several classes, every designed to draw and keep customers. One of the commonest varieties is the <text:span text:style-name="Strong_20_Emphasis">welcome bonus</text:span>, which provides new users with a financial boost upon signing up. This is often a share of the primary deposit or a predetermined quantity provided in free bets. Another well-liked choice is the <text:span text:style-name="Strong_20_Emphasis">no-deposit bonus</text:span>, allowing bettors to place wagers while not having to deposit funds initially. This kind of bonus is particularly interesting as it provides a risk-free alternative to discover the sportsbo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high_odds_spo_ts_betting</dc:title>
  </office:meta>
</office:document-meta>
</file>