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ste_ing_live_spo_ts_betting"/>Moreover, the significance of bankroll administration can't be overstated. It’s restrictive but essential to set limits on your wagers to keep away from financially detrimental decisions. By doing this, you preserve a sustainable method to betting, allowing for longevity in the pursuit of profits.</text:p>
      <text:p text:style-name="Text_20_body">Common Mistakes in Live Sports Betting 
Even seasoned bettors can fall victim to common mistakes when betting reside. One prevalent problem is overreacting to a single play or moment in a game. It's essential to take care of a broader perspective and never let one event dictate betting decisions.</text:p>
      <text:p text:style-name="Text_20_body">The complete nature of BetPick permits customers to entry varied betting tips and sport predictions effectively. The platform curates the newest trends, statistical analyses, and expert opinions, translating complicated information into actionable insights. This means you presumably can spend much less time researching and <text:a xlink:type="simple" xlink:href="https://video.gictafrica.com/@earthaijh18053?page=about" text:style-name="Internet_20_link" text:visited-style-name="Visited_20_Internet_20_Link">read more</text:a> time putting smart bets.</text:p>
      <text:p text:style-name="Text_20_body">Notably, Betpick keeps updated on business standards and regulations, guaranteeing bettors are informed about any modifications that will affect their playing activities. This commitment to user schooling is probably certainly one of the explanation why Betpick is highly regarded within the on-line betting group.</text:p>
      <text:p text:style-name="Text_20_body">With a straightforward format that enables players to select numbers or opt for a random choice, Powerball is accessible to everybody. The draw takes place twice per week, maintaining players engaged and longing for the next chance to win massive. The game's format, combined with rolling jackpots,  <text:a xlink:type="simple" xlink:href="https://maru.bnkode.com/@nydiaf14365480" text:style-name="Internet_20_link" text:visited-style-name="Visited_20_Internet_20_Link">more info</text:a> creates an surroundings where excitement continuously builds.</text:p>
      <text:p text:style-name="Text_20_body">Key elements embrace understanding the sport, analyzing real-time information, sustaining composure throughout events, and using a strong betting plan. Keeping up with group news, participant situations, and making informed choices are crucial to successful reside betting.</text:p>
      <text:p text:style-name="Text_20_body">It’s additionally beneficial to examine if the platform encourages responsible gaming. Features that permit users to set betting limits or self-exclude from the site can considerably scale back the chance of potential gambling-related issues.</text:p>
      <text:p text:style-name="Text_20_body">Sports betting could be each thrilling and financially rewarding, however it requires a strategic method and knowledgeable decision-making. Whether you are a seasoned bettor or simply beginning, understanding the basics and applying efficient strategies is important. This article delves into practical tips for successful sports activities betting, providing insights that can enhance your betting experience and enhance your odds of profitable. Additionally, we'll introduce BetPick, a wonderful useful resource for comprehensive info and reviews about sports activities betting suggestions, ensuring that you make informed decisions as you place your bets.</text:p>
      <text:p text:style-name="Text_20_body">Effective Betting Strategies 
Implementing effective betting methods can dramatically increase your profitability over time. One such strategy is the “value betting” idea, which focuses on identifying bets with greater implied odds than what you consider is justified based mostly on your analysis.</text:p>
      <text:p text:style-name="Text_20_body">Diversifying Your Betting Portfolio 
Just as investors diversify their portfolios to mitigate risks, sports activities bettors must also undertake an analogous technique. By inserting bets on totally different sports activities, leagues, and guess types, you probably can cut back the burden of a single loss in your overall efficiency. This diversification helps you handle danger while maximizing potential returns.</text:p>
      <text:p text:style-name="Text_20_body">It's important to choose on a fee method that offers purchaser safety in opposition to fraud. E-wallets like PayPal and Skrill have sturdy security measures and infrequently provide dispute resolution services, making them safer choices for on-line transactions. Betting platforms that accept these payment strategies sometimes prioritize consumer security and security.</text:p>
      <text:p text:style-name="Text_20_body">Additionally, it is advisable to set betting limits and persist with them. Responsible playing practices not only defend monetary health but also contribute to a safer general experience. Knowing when to cease is crucial in a panorama that's designed to maintain customers engaged and often, overextended.</text:p>
      <text:p text:style-name="Text_20_body">Understanding Powerball and Its Popularity 
The Powerball is not only another lottery sport; it’s a phenomenon that attracts hundreds of thousands. The allure of massive jackpots, often reaching hundreds of millions of dollars, fuels this reputation. Players are drawn not solely by the potential for financial acquire but in addition by the thrill of collaborating in a recreation that would change their lives immediately.</text:p>
      <text:p text:style-name="Text_20_body">Different sports activities might have varying rules and betting formats. For instance, football and basketball often feature point spreads, while sports like baseball and hockey might lean extra towards moneyline betting. Knowing these variations permits you to tailor your approach relying <text:a xlink:type="simple" xlink:href="http://drive.ru-drive.com/damariskrichau/lotto-answers-vault/wiki/%EC%8A%A4%ED%94%BC%EB%93%9C%ED%82%A4%EB%85%B8-%EA%B2%B0%EA%B3%BC-%EC%A1%B0%ED%9A%8C:-%EC%8B%A0%EC%86%8D%ED%95%98%EA%B3%A0-%EC%A0%95%ED%99%95%ED%95%9C-%EC%A0%95%EB%B3%B4%EC%9D%98-%EC%A4%91%EC%9A%94%EC%84%B1" text:style-name="Internet_20_link" text:visited-style-name="Visited_20_Internet_20_Link">published on drive.ru-drive.com</text:a> the game in query.</text:p>
      <text:p text:style-name="Text_20_body">Payment Methods and Their Importance 
Selecting safe cost methods is one other crucial factor in on-line betting safety. Many respected betting sites supply a big selection of cost choices, together with credit cards, e-wallets, and cryptocurrencies. Using well-known fee strategies can provide an extra layer of securit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ing_live_spo_ts_betting</dc:title>
  </office:meta>
</office:document-meta>
</file>