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betting_calculato_s"/>The Benefits of Using Sports Betting Tools 
One of the important thing benefits of utilizing sports betting tools is the ability to access real-time information. The sporting panorama can change quickly, and having up-to-the-minute knowledge can make all the distinction between successful and losing bets. For instance, sudden injuries or climate modifications can closely influence sport outcomes; thus, staying updated is significant.</text:p>
      <text:p text:style-name="Text_20_body">Several components determine why certain odds are set the way in which they are. Key parts include team performance, participant accidents, weather situations, and historical data. Bookmakers constantly analyze these factors to regulate odds dynamically before and through events. Understanding these influences might help bettors predict odds shifts and make timely wagers.</text:p>
      <text:p text:style-name="Text_20_body">Educating your self about the odds of winning and understanding that playing should be seen primarily as a form of entertainment will result in a more enjoyable expertise without the danger of growing unhealthy gaming behaviors.</text:p>
      <text:p text:style-name="Text_20_body">How to Purchase Powerball Tickets Online 
The process of buying for Powerball tickets online is simple. First, create an account in your chosen lottery website. Once registered, you'll be able to navigate to the Powerball part, where you will be introduced with the option to pick out your numbers or use a quick-pick feature.</text:p>
      <text:p text:style-name="Text_20_body">A trustworthy betting website should have a valid gambling license, positive person critiques, and transparent terms of service. Look for platforms that present secure cost options and responsive buyer assist. Additionally, resources like Bepick can help in your analysis, offering reviews and insights into various betting websites.</text:p>
      <text:p text:style-name="Text_20_body">3. <text:span text:style-name="Strong_20_Emphasis">Features Offered:</text:span> Different tools provide varying options, corresponding to live betting options, statistics, or historic data evaluation. Understand what options are most helpful to your betting fashion.</text:p>
      <text:p text:style-name="Text_20_body">Furthermore, a number of calculators may help you consider completely different betting methods, allowing you to fine-tune your approach. By adjusting variables and seeing how they impression potential outcomes, you'll have the ability to develop ways that leverage favorable odds and decrease threat.</text:p>
      <text:p text:style-name="Text_20_body">Moreover, the platform additionally supplies expert ideas and strategies, enhancing bettors' knowledge additional. Leveraging the knowledge and insights available on BePick can considerably enhance your betting strategies and outcomes.</text:p>
      <text:p text:style-name="Text_20_body">Why Use the 베픽 Online Powerball Guide? 
For players seeking a comprehensive resource, the 베픽 web site serves as an exceptional on-line Powerball information. The site presents detailed details about all aspects of Powerball, together with taking part in methods, jackpot updates, and methods for rising your odds of profitable. One of the principle focuses of 베픽 is to offer thorough reviews of various online lottery platforms, making certain players can make knowledgeable choices when selecting the place to play.</text:p>
      <text:p text:style-name="Text_20_body">Utilizing statistical instruments and analyses available on many platforms can aid in making more knowledgeable selections. This knowledge can considerably improve a bettor's success price over time. Additionally, it’s important to remain updated with sports activities information, as player injuries, weather situations, and other components can influence the result of occasions.</text:p>
      <text:p text:style-name="Text_20_body">Lastly, stake optimization could be addressed utilizing betting calculators. By understanding how much to wager, you can minimize losses while maximizing earnings over time. A well-rounded technique incorporates a sound staking method, and calculators serve as invaluable allies on this endeavor.</text:p>
      <text:p text:style-name="Text_20_body">Lastly, utilizing these instruments can lead to improved long-term profitability. By consistently assessing potential payouts, you can develop a more sophisticated betting technique <text:a xlink:type="simple" xlink:href="https://gitlab.grupolambda.info.bo/iveyconsiden77" text:style-name="Internet_20_link" text:visited-style-name="Visited_20_Internet_20_Link">more info</text:a> that adapts to various situations, finally enhancing your chances of achieving constant wins.</text:p>
      <text:p text:style-name="Text_20_body">Choosing a good online sports toto <text:a xlink:type="simple" xlink:href="https://www.globaltubedaddy.com/@mtjherman35218?page=about" text:style-name="Internet_20_link" text:visited-style-name="Visited_20_Internet_20_Link">website</text:a> ensures that your private and financial data stays secure. These platforms supply honest play, reliable payouts,  <text:a xlink:type="simple" xlink:href="https://www.zapztv.com/@tammysouthard0?page=about" text:style-name="Internet_20_link" text:visited-style-name="Visited_20_Internet_20_Link">check here</text:a> and wonderful buyer help. A reliable platform additionally provides access to thorough analytics, insights, and betting choices, enhancing your total betting experience.</text:p>
      <text:p text:style-name="Text_20_body">Toto betting odds represent the likelihood of a particular consequence occurring in a sporting event. They are a elementary component of the betting process, providing bettors with perception into how much they stand to win based on their stake. The odds are sometimes displayed in varied codecs, together with decimal, fractional, and American odds, each conveying the same fundamental info but in different ways. Understanding these codecs is crucial for making knowledgeable betting choices.</text:p>
      <text:p text:style-name="Text_20_body">Another prevalent technique is the matched betting approach, where you exploit free guess promotions by virtually masking all outcomes. In this scenario, calculators assist in inserting the right stakes for either side, making certain a guaranteed revenue regardless of the out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betting_calculato_s</dc:title>
  </office:meta>
</office:document-meta>
</file>