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maste_ing_online_blackjack"/>Online baccarat has surged in recognition, attracting gamers from around the globe. This simple yet captivating card sport combines luck and strategy, providing an exciting gaming expertise. With various on-line platforms out there, players can easily interact in video games anytime, wherever. Understanding the principles, methods, and nuances of baccarat can considerably enhance your gaming expertise, whether or not you’re a novice or an experienced player. In this text, we'll explore the basics of playing baccarat online, look at efficient strategies, and provide suggestions to enhance your gameplay. <text:a xlink:type="simple" xlink:href="https://ufaeat.com/%ec%b9%b4%ec%a7%80%eb%85%b8%ec%82%ac%ec%9d%b4%ed%8a%b8-%ec%98%a8%eb%9d%bc%ec%9d%b8-%eb%8f%84%eb%b0%95%ec%9d%98-%ec%83%88%eb%a1%9c%ec%9a%b4-%ec%84%b8%ea%b3%84/" text:style-name="Internet_20_link" text:visited-style-name="Visited_20_Internet_20_Link">get more info</text:a> able to dive deep into the thrilling world of online baccarat.</text:p>
      <text:p text:style-name="Text_20_body">Bets on the Player hand generally carry a lower house edge of around 1.24%, with typical payouts of 1 to 1. Meanwhile, betting on a tie offers significantly greater payouts, typically starting from 8 to 1 up to 9 to 1, but has a a lot higher house fringe of over 14%, making it a less favorable choice.</text:p>
      <text:p text:style-name="Text_20_body">Effective Strategies for Online Baccarat 
While baccarat is primarily a recreation of likelihood, gamers can adopt various methods to enhance their odds of winning. One popular strategy is the Martingale system, the place gamers double their bets after each loss. This can doubtlessly recuperate your losses, but it requires a substantial bankroll and may not all the time yield positive outcomes.</text:p>
      <text:p text:style-name="Text_20_body">Choosing the Right Online Platform 
The rise of online casinos has made it essential to choose a good platform for your baccarat gaming. Look for websites which would possibly be licensed and controlled, ensuring a safe and fair gambling environment. Popular platforms offer varied baccarat variations, live vendor choices, and engaging promotions that can improve your expertise.</text:p>
      <text:p text:style-name="Text_20_body">Moreover, be certain that the platform provides safe payment choices and protects your private data. This diligence will help you keep away from scams and luxuriate in a seamless baccarat expertise online.</text:p>
      <text:p text:style-name="Text_20_body">Understanding Baccarat Odds and Payouts 
One of the important elements of baccarat is knowing the percentages and potential payouts related to completely different bets. When betting on the Banker hand,  <text:a xlink:type="simple" xlink:href="https://ke4fao6o.com/%ec%b9%b4%ec%a7%80%eb%85%b8%ec%82%ac%ec%9d%b4%ed%8a%b8-%ec%95%88%ec%a0%84%ed%95%98%ea%b3%a0-%ec%8b%a0%eb%a2%b0%ed%95%a0-%ec%88%98-%ec%9e%88%eb%8a%94-%ec%98%a8%eb%9d%bc%ec%9d%b8-%ea%b2%8c%ec%9e%84/" text:style-name="Internet_20_link" text:visited-style-name="Visited_20_Internet_20_Link">카지노친구</text:a> players typically have the very best win fee with odds of approximately 1.06%. However, because of the 5% house commission on banker wins, payouts are effectively reduced to zero.95 to 1.</text:p>
      <text:p text:style-name="Text_20_body">Another widespread tactic is to avoid betting on ties. Although the payout is high, the likelihood of a tie occurring is low. Novice players would possibly discover it tempting to place bets solely based mostly on their intestine emotions or superstitions, but this can usually lead to inconsistent results. Keeping to a fundamental strategy helps preserve focus and reduce potential losses over time.</text:p>
      <text:p text:style-name="Text_20_body">Many online casinos provide free baccarat video games, allowing players to practice with out monetary threat. Look for platforms that present demo variations or free play choices. This is a good way to familiarize yourself with the sport dynamics and strategies earlier than wagering real cash.</text:p>
      <text:p text:style-name="Text_20_body">Basic Strategies for Beginners 
For anyone new to baccarat, adopting a stable strategy could make a significant distinction in your enjoyment and success. One of the basic strategies is to always bet on the Banker. Statistically, this option yields the best potential for successful because of its decrease house edge. Many seasoned gamers will reinforce this advice, emphasizing a long-term strategy of minimizing losses and extending playtime.</text:p>
      <text:p text:style-name="Text_20_body">Also, think about the provision of assist. 24/7 customer service is right, particularly for worldwide gamers gambling at various instances. A functional and pleasant assist staff is essential for addressing urgent questions or issues that come up during gameplay.</text:p>
      <text:p text:style-name="Text_20_body">Another frequent mistake is failing to manage your bankroll successfully, resulting in important losses. Players who neglect bankroll management risk exhausting their funds quickly. Establishing clear betting limits and sticking to them can mitigate this threat.</text:p>
      <text:p text:style-name="Text_20_body">Choosing the Right Online Casino 
Selecting the best on-line on line casino can profoundly impression your taking half in expertise. Factors such as licensing, popularity, and bonuses should be taken into consideration. Licensed casinos are regulated to ensure truthful play, while reputable ones keep transparent practices and payout insurance policies.</text:p>
      <text:p text:style-name="Text_20_body">Benefits of Playing Free Casino Slots 
One of essentially the most important advantages of enjoying free casino slots is the ability to follow. Novice players can study the principles, understand the game mechanics, and test out numerous strategies without the pressure or danger related to real cash betting. This relaxed surroundings encourages gamers to experiment and refine their understanding of various video games.</text:p>
      <text:p text:style-name="Text_20_body">Lastly,  <text:a xlink:type="simple" xlink:href="https://baohui9.com/%ec%b9%b4%ec%a7%80%eb%85%b8%ec%82%ac%ec%9d%b4%ed%8a%b8%ec%9d%98-%ec%84%b8%ea%b3%84-%ec%95%88%ec%a0%84%ed%95%98%ea%b3%a0-%ed%9d%a5%eb%af%b8%eb%a1%9c%ec%9a%b4-%ea%b2%8c%ec%9e%84-%ea%b2%bd%ed%97%98/" text:style-name="Internet_20_link" text:visited-style-name="Visited_20_Internet_20_Link">카지노사이트</text:a> embrace the social elements of gaming where possible. Share your favorite games with pals or engage with on-line communities. This shared expertise can improve enjoyment and supply new perspectives on totally different titles, as well as tips and method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maste_ing_online_blackjack</dc:title>
  </office:meta>
</office:document-meta>
</file>