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maste_ing_online_poke_cash_games"/>Top Recommendations for Blackjack Sites 
After thorough analysis and evaluation, several blackjack websites have emerged as top choices for players. These sites embrace Betway Casino, 888 Casino, and LeoVegas. Each of these platforms provides a novel blend of game variety, user experience, and enticing promotions.</text:p>
      <text:p text:style-name="Text_20_body">Pay consideration to particular person gamers' tendencies, especially these inside your immediate desk. With online poker, you've the benefit of accessing assets that may observe participant statistics over a quantity of periods. These tools offer analytical edge and a broader perspective in your opponents’ habits.</text:p>
      <text:p text:style-name="Text_20_body">Safe and Secure Gaming Environment 
Security is paramount when it comes to selecting online blackjack sites. Reputable casinos prioritize participant security by using superior encryption technologies to protect sensitive information. Websites must also undergo regular audits from unbiased organizations to make sure honest gameplay.</text:p>
      <text:p text:style-name="Text_20_body">Today, players take pleasure in a broad spectrum of actual cash slot video games characterised by intricate mechanics, 3D graphics, and interactive features. The ongoing improvements in graphics and sound quality to create immersive gaming experiences make positive that slot games remain a best choice amongst on-line gamblers.</text:p>
      <text:p text:style-name="Text_20_body">Yes, respected online blackjack sites use random number turbines (RNG) to guarantee that the games are fair and unpredictable. These sites are frequently audited by independent organizations to confirm the equity of their video games, making certain that players be confident in their possibilities of winning.</text:p>
      <text:p text:style-name="Text_20_body">Another helpful tip is to combine up your pre-flop strategy. By varying your plays, you prevent your opponents from simply reading your actions. This unpredictability can catch your opponents off-guard and create profitable situations for you.</text:p>
      <text:p text:style-name="Text_20_body">Pot-Limit video games, then again, prohibit bets to the dimensions of the pot, resulting in nuanced strategies surrounding pot control and betting dynamics. Fixed-Limit games have predefined betting quantities which may create a more easy surroundings however could current challenges in exploiting weaknesses effectively.</text:p>
      <text:p text:style-name="Text_20_body">Choosing the best site usually is dependent upon personal preferences, such as sport variety, software program quality, and customer service. It’s advisable for players to discover a number of platforms to search out the best match for their wants.</text:p>
      <text:p text:style-name="Text_20_body">The Evolution of Slot Games 
The journey of slot games began within the late 19th century with the invention of the <text:span text:style-name="Strong_20_Emphasis">first mechanical slot machine</text:span>. This primitive gadget operated with a easy lever, setting the stage for what would evolve into the sophisticated digital machines we know today. The initial designs featured three reels and primary symbols like cherries and bells, providing modest payouts.</text:p>
      <text:p text:style-name="Text_20_body">Most online casinos don't provide a totally free model of stay baccarat, because it requires real sellers and know-how. However, some casinos might provide promotional credits or bonuses that permit players to attempt the sport with out vital monetary dedication.</text:p>
      <text:p text:style-name="Text_20_body">One of the standout advantages of partaking in stay baccarat on-line is the immersive expertise it brings. Players can enjoy the thrill of an actual casino proper from the comfort of their homes. With professional sellers and high-definition streaming, the ambiance replicates that of a land-based casino.</text:p>
      <text:p text:style-name="Text_20_body">Additionally, look for  <text:a xlink:type="simple" xlink:href="https://swanwebsolution.com/%ec%b9%b4%ec%a7%80%eb%85%b8%ec%82%ac%ec%9d%b4%ed%8a%b8-%eb%b6%84%ec%84%9d-%ec%b5%9c%ec%8b%a0-%ed%8a%b8%eb%a0%8c%eb%93%9c%ec%99%80-%ec%84%a0%ed%83%9d-%ea%b0%80%ec%9d%b4%eb%93%9c/" text:style-name="Internet_20_link" text:visited-style-name="Visited_20_Internet_20_Link">온라인카지노</text:a> ongoing promotions similar to reload bonuses or cashback deals. Many websites even have loyalty applications that present points for each guess placed, which can be redeemed for cash or unique rewards. Understanding these bonuses might help you maximize your bankroll and extend your gaming classes.</text:p>
      <text:p text:style-name="Text_20_body">Expert players typically develop their strategy round maximizing RTP by sticking primarily to games with the best returns. While short-term luck is at all times a factor, focusing on games with favorable odds can yield better leads to the long term.</text:p>
      <text:p text:style-name="Text_20_body">Mobile Accessibility of Legal Poker Sites 
As cellular know-how continues to evolve, so do legal poker websites. Most fashionable platforms have embraced mobile compatibility, permitting players to <text:a xlink:type="simple" xlink:href="https://3400t.com/%ec%b9%b4%ec%a7%80%eb%85%b8%ec%82%ac%ec%9d%b4%ed%8a%b8-%ec%98%a8%eb%9d%bc%ec%9d%b8-%eb%8f%84%eb%b0%95%ec%9d%98-%ec%84%b8%ea%b3%84%eb%a5%bc-%ed%83%90%ed%97%98%ed%95%98%eb%8b%a4/" text:style-name="Internet_20_link" text:visited-style-name="Visited_20_Internet_20_Link">get more info</text:a> pleasure from video games on their smartphones or tablets. This accessibility provides a layer of convenience, making it simpler for players to hitch video games anytime and anyplace.</text:p>
      <text:p text:style-name="Text_20_body">Developing an efficient betting strategy is crucial in stay baccarat on-line. One of the most typical methods is the Martingale system, where players double their guess after every loss, aiming to recover earlier losses with one win. This method can be effective, however it requires a substantial bankroll and cautious considerations about table limits.</text:p>
      <text:p text:style-name="Text_20_body">Moreover, monitoring patterns can provide insights into betting choices. Many players imagine in following streaks, such as betting on the banker if the banker has been successful regularly. While baccarat is finally a recreation of chance, recognizing patterns can help you're feeling extra assured in your betting cho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maste_ing_online_poke_cash_games</dc:title>
  </office:meta>
</office:document-meta>
</file>