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ecu_e_spo_ts_bets"/>User Experience and Reviews 
Assessing person evaluations is a useful facet of selecting the right sports activities betting app. Today's bettors are extra vocal about their experiences, sharing insights that can help you make informed selections. Reviews can provide you with details about the app's efficiency, reliability, and buyer assist experiences.</text:p>
      <text:p text:style-name="Text_20_body">Identifying Secure Betting Sites 
When searching for safe sports betting sites, there are several indicators <text:a xlink:type="simple" xlink:href="https://gitea.elatteria.com/aleciaculler7/lotto-wiki-info/wiki/%EC%8A%A4%ED%94%BC%EB%93%9C%ED%82%A4%EB%85%B8-%EB%B6%84%EC%84%9D-%ED%8F%AC%EB%9F%BC%3A-%EC%98%81%ED%99%94-%EB%B0%8F-%EC%BD%98%ED%85%90%EC%B8%A0-%EB%B6%84%EC%84%9D%EC%9D%98-%EC%83%88%EB%A1%9C%EC%9A%B4-%ED%8C%A8%EB%9F%AC%EB%8B%A4%EC%9E%84" text:style-name="Internet_20_link" text:visited-style-name="Visited_20_Internet_20_Link">pop over to these guys</text:a> look for. First and foremost, at all times verify for proper licensing and regulation. Legitimate sites typically show their licensing info prominently on their homepage. Additionally, think about sites that use state-of-the-art encryption technology to guard users’ data. This encryption ensures that private and financial data remains confidential during transactions.</text:p>
      <text:p text:style-name="Text_20_body">Choosing a dependable on-line sports activities betting web site includes considering components similar to legal licensing, user evaluations, the variety of sports activities supplied, fee options, and buyer help. Platforms like Bepk specialize in reviewing and recommending respected betting sites, helping users find trustworthy choices that swimsuit their needs.</text:p>
      <text:p text:style-name="Text_20_body">Practicing Responsible Gambling 
Responsible playing is an integral a half of safe sports activities betting. Individuals are inspired to approach betting as a form of entertainment quite than a method of being profitable. Setting realistic budgeting limits can help prevent overspending and mitigate monetary risks.</text:p>
      <text:p text:style-name="Text_20_body">Additionally, the integration of <text:span text:style-name="Strong_20_Emphasis">virtual actuality (VR)</text:span> and augmented reality (AR) into sports betting could improve person engagement. Imagine being ready to experience a digital betting surroundings that mimics a brick-and-mortar sportsbook whereas having fun with the comfort of mobile betting.</text:p>
      <text:p text:style-name="Text_20_body">Furthermore, understanding the cost options obtainable is essential. Look for apps that provide a range of safe deposit and withdrawal strategies, similar to bank cards, e-wallets, or financial institution transfers. Transparency about transaction occasions and costs is also key.</text:p>
      <text:p text:style-name="Text_20_body">In many jurisdictions, sports betting has been legalized in current times, resulting in the establishment of regulatory bodies tasked with overseeing betting practices. These authorities not solely grant licenses to operators but also enforce strict rules to forestall fraud and shield consumers. It’s crucial for bettors to examine if the positioning they choose is licensed of their region to make sure the legitimacy and safety of their betting experience.</text:p>
      <text:p text:style-name="Text_20_body">Some players believe in monitoring profitable numbers to identify patterns. While there isn't any scientific basis for this technique, it could be entertaining and should assist players feel more engaged. By analyzing previous successful numbers, players can see which numbers frequently seem or if certain mixtures yield higher results.</text:p>
      <text:p text:style-name="Text_20_body">Choosing the Right Platform 
When on the lookout for secure sports activities betting websites, it is important to contemplate various factors. Check for licensing and regulation information, as respected sites will normally display their licensing particulars prominently. Additionally, person critiques can provide insight into a net site's reliability and user experience.</text:p>
      <text:p text:style-name="Text_20_body">Staying Informed about Legalities 
Legal frameworks surrounding sports activities betting vary considerably between jurisdictions. Therefore, staying informed about the legal standing in your area is crucial for safe sports bets. Engaging in illegal betting can result in severe penalties, including fines and imprisonment.</text:p>
      <text:p text:style-name="Text_20_body">Another necessary feature is the <text:span text:style-name="Strong_20_Emphasis">variety of betting options</text:span>. The finest betting apps provide a variety of sports activities and betting types to cater to the preferences of various users. Whether you are interested in conventional sports activities like soccer and basketball or area of interest markets like darts or eSports, having a quantity of choices can enrich your betting expertise.</text:p>
      <text:p text:style-name="Text_20_body">One of the most prevalent misconceptions is that every one on-line betting sites are inherently trustworthy. In actuality, many function without proper licensing, exposing users to significant risks. It's essential to understand that verification does not assure successful bets, however it does ensure that customers are participating in a safe and controlled environment.</text:p>
      <text:p text:style-name="Text_20_body">Furthermore, the rise of cryptocurrency among betting platforms can be grabbing attention. With the consistency of digital currencies, apps that permit cryptocurrency transactions may even see a surge in recognition, attracting tech-savvy bettors on the lookout for flexibility and anonymity.</text:p>
      <text:p text:style-name="Text_20_body">Additionally, recognizing how odds fluctuate based mostly on betting tendencies can give you an edge in timing your wagers. Tracking the market and understanding public sentiment can help you capitalize on higher odds as they unfold.</text:p>
      <text:p text:style-name="Text_20_body">Another important aspect is the availability of customer support. A responsive assist group can help you in resolving any potential points rapidly, ensuring your betting expertise just isn't disrupted. Furthermore,  <text:a xlink:type="simple" xlink:href="https://openedu.com/@hilariofreed0?page=about" text:style-name="Internet_20_link" text:visited-style-name="Visited_20_Internet_20_Link">파워볼</text:a> platforms that supply multiple payment choices usually point out a commitment to providing a secure betting s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ecu_e_spo_ts_bets</dc:title>
  </office:meta>
</office:document-meta>
</file>