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spo_ts_betting_odds"/>Among such resources, BePick stands out as an distinctive platform for sports betting analysis. It supplies complete information, critiques,  <text:a xlink:type="simple" xlink:href="https://www.cupidhive.com/@tim28y59896565" text:style-name="Internet_20_link" text:visited-style-name="Visited_20_Internet_20_Link">베픽</text:a> and insights that cater to both new and veteran bettors, enabling users to navigate the betting panorama effectively. Whether you search betting methods, payout estimations, or group performance reviews, BePick presents an intensive array of instruments to optimize your betting selections.</text:p>
      <text:p text:style-name="Text_20_body">Finally, moneyline odds are extensively used within the United States. They can seem as either constructive or adverse numbers. A positive number, corresponding to +300, indicates the profit on a $100 wager, whereas a adverse number, like -150, exhibits how a lot must be wagered to win $100. Understanding these codecs is crucial for effective betting.</text:p>
      <text:p text:style-name="Text_20_body">Betting Psychology and Discipline 
Beyond the numbers and strategies, psychology plays a crucial position in sports betting. Effective bettors understand the importance of maintaining emotional control, especially after a loss. Overreactions can result in poor decision-making and elevated risk-taking that can deplete your bankroll.</text:p>
      <text:p text:style-name="Text_20_body">To discover one of the best toto betting odds, it is vital to compare different bookmakers and platforms. Utilize tools obtainable on web sites like 베픽 that consolidate odds from multiple sources. This means, you presumably can guarantee you are getting the most favorable odds in your bets, enhancing your potential returns.</text:p>
      <text:p text:style-name="Text_20_body">Types of Sports Betting Odds 
Sports betting odds may be primarily categorized into three varieties: fractional odds, decimal odds, and moneyline odds. Each format displays the probability of a selected end result and the potential revenue from a guess.</text:p>
      <text:p text:style-name="Text_20_body">The Role of Market Odds in Betting 
Market odds in sports betting reflect the chance of a selected consequence occurring, based on bookmakers. Understanding how odds work is instrumental for successful betting. Odds can fluctuate due to numerous elements, including public sentiment, recent performances, and insider information around injuries or staff circumstances.</text:p>
      <text:p text:style-name="Text_20_body">Maximizing Betting Promotions and Bonuses 
Many on-line sportsbooks offer a spread of promotions and bonuses to draw new clients and retain present ones. These can include <text:span text:style-name="Strong_20_Emphasis">welcome bonuses, free bets, and ongoing promotions</text:span>. Taking benefit of those provides can considerably enhance your bankroll and enhance your betting potential. However, it's important to <text:a xlink:type="simple" xlink:href="https://surmodels.com/@nataliacarey44" text:style-name="Internet_20_link" text:visited-style-name="Visited_20_Internet_20_Link">read more</text:a> the phrases and conditions carefully, as some offers may include restrictions or require particular wagering amounts earlier than you can money out.</text:p>
      <text:p text:style-name="Text_20_body">Legal concerns surrounding sports betting differ by jurisdiction. In many places, it's important to check native laws to determine whether sports activities betting is permitted and under what situations. Some regions enable online betting, while others could require in-person wagers at licensed venues. Always ensure you would possibly be wagering in compliance with the law.</text:p>
      <text:p text:style-name="Text_20_body">Moreover, a reputable platform ought to offer in depth FAQs and sources to assist customers tackle frequent considerations independently. Trustworthy websites usually present fast responses to inquiries, demonstrating their dedication to consumer satisfaction and security.</text:p>
      <text:p text:style-name="Text_20_body">Understanding Secure Sports Betting 
Secure sports activities betting refers again to the practices and measures that ensure each the safety of the bettor's funds and personal data. In an trade rife with potential scams, figuring out secure platforms is crucial. A key component of safe betting is the use of encryption technologies that defend knowledge throughout transactions. Bettors ought to guarantee the web site they choose employs SSL encryption, which prevents third parties from accessing personal data.Moreover, a safe betting <text:a xlink:type="simple" xlink:href="https://b52cum.com/@pennyvernon866?page=about" text:style-name="Internet_20_link" text:visited-style-name="Visited_20_Internet_20_Link">website</text:a> must be licensed and regulated by acknowledged authorities, making certain compliance with authorized requirements and protections for customers.</text:p>
      <text:p text:style-name="Text_20_body"><text:span text:style-name="Strong_20_Emphasis">Futures bets</text:span> are one other well-liked possibility, permitting bettors to wager on the result of events that may conclude at a later date, similar to which group will win the championship. Lastly, <text:span text:style-name="Strong_20_Emphasis">prop bets</text:span>, or proposition bets, give attention to specific occurrences inside a recreation, similar to player efficiency or group statistics.</text:p>
      <text:p text:style-name="Text_20_body">Many first-time bettors fall prey to misconceptions regarding toto betting odds that may result in poor betting choices. One prevalent myth is that greater odds always suggest a greater return. While it is tempting to chase huge payouts, it is important to suppose about the implications of the associated risks. Often, high odds are tied to events which might be less prone to occur.</text:p>
      <text:p text:style-name="Text_20_body">BePick: Your Ultimate Betting Resource 
BePick is a premier web site dedicated to providing detailed insights into sports activities betting. With a wealth of sources, the platform caters to both novices and experienced bettors. Users can find priceless info on varied leagues, groups, and game methods, ensuring they are well-equipped for his or her betting endeavors. BePick performs in-depth analysis and supplies <text:span text:style-name="Strong_20_Emphasis">expert reviews</text:span> that can assist customers identify trustworthy betting sites, making it easier to navigate the customarily overwhelming world of online be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spo_ts_betting_odds</dc:title>
  </office:meta>
</office:document-meta>
</file>