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p_edictions"/>Finally, predictors ought to preserve a diverse toolkit that includes a number of analytical methods. The forecast panorama is dynamic, and meshing strategies from analytics, expert insight, and market evaluation will yield extra holistic and sturdy predictions.</text:p>
      <text:p text:style-name="Text_20_body">Once these possibilities are established, bookmakers apply a margin to ensure profitability. This margin, or vig, is constructed into the percentages, which means the actual payout is slightly reduced to account for the bookmaker's profit.</text:p>
      <text:p text:style-name="Text_20_body">Common Mistakes in Understanding Odds 
Navigating the world of sports activities betting could be difficult, and a lot of bettors fall sufferer to common misconceptions and errors concerning odds. Recognizing these pitfalls is important for refining your betting strategy.</text:p>
      <text:p text:style-name="Text_20_body">Real-Life Examples of Odds Variability 
To show how sports activities betting odds can range significantly, consider the Super Bowl, the place favorites and underdogs often create an thrilling dynamic. For occasion, one year, Team A opened as a 3-point favorite over Team B, but as public sentiment grew in favor of Team B, the odds shifted to a choose'em standing.</text:p>
      <text:p text:style-name="Text_20_body">Take benefit of these features to assist maintain management over your betting activities. Tracking your spending and wins through these platforms can present priceless insights and permit for simpler management of your bankroll.</text:p>
      <text:p text:style-name="Text_20_body">Statistical Models and Algorithms 
One of the cornerstones of accurate sports predictions lies in the improvement and application of predictive models and algorithms. These models utilize historical information to determine patterns and developments. Commonly used models in sports activities predictions embody regression evaluation, machine learning, and simulations. Statistical models play a vital role in identifying which variables most importantly impression game outcomes.</text:p>
      <text:p text:style-name="Text_20_body">Building a assist system not solely helps in managing betting habits but additionally fosters accountability. Friends or family can supply a fresh perspective and assist mitigate the risks related to sports activities betting.</text:p>
      <text:p text:style-name="Text_20_body">Follow leading sportsbooks and compare odds across totally different platforms. Use betting odds comparison websites to identify the best-value offerings. Also, regulate betting tendencies, professional analyses, and damage reviews that might affect outcomes.</text:p>
      <text:p text:style-name="Text_20_body">If you or somebody you know is exhibiting signs of gambling-related issues, seeking assist from professionals or help teams can be helpful. Many organizations specialize in providing help and resources for those dealing with issues with playing, encouraging a healthier relationship with betting.</text:p>
      <text:p text:style-name="Text_20_body">Additionally, setting a budget is essential <text:a xlink:type="simple" xlink:href="https://playablegames.net/2024/11/28/%EC%95%88%EC%A0%84%ED%95%9C-%EC%98%A8%EB%9D%BC%EC%9D%B8-%EB%B2%A0%ED%8C%85%EC%9D%84-%EC%9C%84%ED%95%9C-%EC%84%A0%ED%83%9D-%EB%B3%B4%EC%A6%9D%EB%90%9C-%EB%A9%94%EC%9D%B4%EC%A0%80%EC%82%AC%EC%9D%B4/" text:style-name="Internet_20_link" text:visited-style-name="Visited_20_Internet_20_Link">click here</text:a> to responsible betting. Determine a set amount in your wagering actions and persist with that limit. This apply minimizes monetary losses and allows for more disciplined decision-making. Betting without a budget can lead to impulsive bets based on emotion quite than evaluation of the odds.</text:p>
      <text:p text:style-name="Text_20_body">Types of Odds and Their Usage 
Understanding the forms of odds out there is vital for bettors. As talked about, the three main formats—decimal, fractional, and moneyline—serve completely different audiences and areas.</text:p>
      <text:p text:style-name="Text_20_body">Moreover, the expansion of virtual and augmented reality might remodel how customers expertise sports activities betting. These technologies might create immersive environments the place users can watch games alongside interactive betting choices, further engaging them within the wagering course of.</text:p>
      <text:p text:style-name="Text_20_body">Also, be cautious of promotions that may encourage reckless betting habits. While bonuses and free bets could be attractive, they'll also result in unplanned spending. approach these presents critically and guarantee they align along with your responsible betting practices.</text:p>
      <text:p text:style-name="Text_20_body">Another instance may be observed in horse racing, the place odds fluctuate proper as a lot as the beginning of the race based on last-minute information and betting patterns. Bettors who pay attention to pre-race analyses and line adjustments can acquire priceless insights into potential outcomes.</text:p>
      <text:p text:style-name="Text_20_body">This article delves into the intricate world of sports activities betting odds, providing a complete understanding of what they're, how they work, and how to make the most of them successfully. Whether you are a novice ready to place your first guess or an experienced bettor brushing up on your data, understanding odds is essential for maximizing your success in sports betting. From fractional odds to decimal and moneyline odds, every format has its nuances that can affect your betting strategy. Let's break down the several varieties of odds, the calculations involved,  <text:a xlink:type="simple" xlink:href="https://wimko.us/%EB%B3%B4%EC%A6%9D%EB%90%9C-%EB%A8%B9%ED%8A%80%EA%B2%80%EC%A6%9D-%EC%82%AC%EC%9D%B4%ED%8A%B8-%EC%95%88%EC%A0%84%ED%95%9C-%EC%98%A8%EB%9D%BC%EC%9D%B8-%EB%B2%A0%ED%8C%85%EC%9D%98-%ED%95%84%EC%88%98/" text:style-name="Internet_20_link" text:visited-style-name="Visited_20_Internet_20_Link">click here</text:a> and the significance of odds in making knowledgeable betting selections.</text:p>
      <text:p text:style-name="Text_20_body">How to Calculate Betting Odds 
Calculating betting odds is important for figuring out the potential return in your wagers. Regardless of whether you're utilizing fractional, decimal, or moneyline odds, having a strong grasp of calculation strategies will improve your betting talent s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p_edictions</dc:title>
  </office:meta>
</office:document-meta>
</file>