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winning_spo_ts_betting"/>Research is Key 
Effective sports betting hinges on thorough research. This consists of learning the efficiency of teams and players, harm reports, head-to-head statistics, and even weather circumstances, as <text:a xlink:type="simple" xlink:href="https://swipezz.com/@chu97890384907" text:style-name="Internet_20_link" text:visited-style-name="Visited_20_Internet_20_Link">look at these guys</text:a> elements can influence game outcomes. Statistics present insights into how teams perform under different circumstances. For instance, analyzing a soccer group's home and away information can provide an understanding of their strengths and weaknesses.</text:p>
      <text:p text:style-name="Text_20_body">Another crucial function is the number of fee options available. Trusted sites sometimes support multiple payment strategies, allowing players to choose their most popular transaction route. Furthermore, anonymity is a crucial consideration; reliable sites present choices for anonymous participation to boost person consolation.</text:p>
      <text:p text:style-name="Text_20_body">Moneyline bets, as previously discussed, concentrate on which staff will win outright. The odds point out the perceived strength of each team or player in the matchup. Bettors must analyze past performances and current circumstances to make educated wagers in these markets.</text:p>
      <text:p text:style-name="Text_20_body">To achieve success in excessive odds sports betting, one should not only understand the game and its variables but additionally develop a keen perception into market dynamics. Knowledge of statistics, participant efficiency, weather situations, and historic data are integral elements that may influence betting outcomes. As the betting landscape evolves, staying knowledgeable is paramount.</text:p>
      <text:p text:style-name="Text_20_body">Practicing endurance and sustaining a degree head can prevent costly mistakes. If you finish up in a losing streak, take a step again and reassess your strategy instead of increasing bets to recover losses. Remember, constant, long-term success biases towards those who can manage their feelings successfully.</text:p>
      <text:p text:style-name="Text_20_body">Betting can be each an thrilling and strategic endeavor, leading to potential profits when approached with the proper knowledge and practices. Understanding finest betting practices is crucial for anyone looking to enhance their betting expertise and maximize their success. This article delves into these practices, masking important strategies and suggestions whereas also highlighting how BetPick serves as a priceless useful resource for bettors in search of comprehensive info and evaluations to navigate the betting panorama <text:a xlink:type="simple" xlink:href="https://adamsevepro.com/@joeannlamaro38" text:style-name="Internet_20_link" text:visited-style-name="Visited_20_Internet_20_Link">read more</text:a> effectively.</text:p>
      <text:p text:style-name="Text_20_body">Challenges Faced by Bettors 
Despite the numerous benefits of utilizing a safe betting advisor, bettors may still encounter challenges. For instance, the sheer volume of data available could be overwhelming, leading to difficulties in distinguishing reliable advisors from less credible sources. Additionally, whereas safe advisors aim to supply accurate insights, uncertainties within the betting landscape—such as shifting odds or unexpected outcomes—can nonetheless pose dangers to bettors. As such, it's critical for people to approach betting with a balanced mindset, understanding that whereas secure betting advisors present useful guidance, the inherent unpredictability of playing stays.</text:p>
      <text:p text:style-name="Text_20_body">How to Identify a Trusted Powerball Site? 
Identifying a trusted Powerball site requires careful research and analysis. One of the first steps is to examine for licenses and certifications from recognized playing authorities. Official seals and licenses reveal that the site has been vetted and authorized to operate legally. Reading critiques and testimonials from other players is one other effective way to gauge a platform’s reputation and assess its reliability.</text:p>
      <text:p text:style-name="Text_20_body">The web site options in-depth evaluation of various sports activities and events, showcasing current odds, developments, and betting strategies. For novice bettors, 베픽 presents educational content material that breaks down complex concepts into extra manageable data, making it easier to navigate the sports activities betting landscape.</text:p>
      <text:p text:style-name="Text_20_body">Moreover, sustaining awareness of promotional adjustments or shifts in platform policies can influence betting practices. Accessing assets like BetPick can help in understanding these dynamics and help bettors make knowledgeable decisions.</text:p>
      <text:p text:style-name="Text_20_body">Security is paramount in betting because it protects users’ monetary data and private data. A secure betting environment ensures that bettors can engage in their actions without worry of fraud or misuse of knowledge, fostering a extra gratifying and reliable experience.</text:p>
      <text:p text:style-name="Text_20_body">BePick offers comprehensive reviews and insights on varied betting methods, as nicely as real-time updates about video games. Their instruments and analytical resources might help you perceive odds and group performance better, in the end aiding you in making knowledgeable betting selections.</text:p>
      <text:p text:style-name="Text_20_body">Furthermore, analyzing the positioning's customer service options can present insights into how user-friendly and responsive a website is. A strong customer help group must be easily accessible through a quantity of channels, similar to live chat, email, and telephone. This accessibility can significantly improve your gaming experience ought to any issues come u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winning_spo_ts_betting</dc:title>
  </office:meta>
</office:document-meta>
</file>