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81dcbaebbc599d96fea103bae346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example.com" text:style-name="Internet_20_link" text:visited-style-name="Visited_20_Internet_20_Link">Collegamento esterno</text:a></text:p>
      <text:h text:style-name="Heading_20_1" text:outline-level="1"><text:bookmark text:name="playground:modello"/><text:bookmark-start text:name="__RefHeading___prova_1"/><text:bookmark-start text:name="prova"/>Prova<text:bookmark-end text:name="__RefHeading___prova_1"/><text:bookmark-end text:name="prova"/></text:h>
      <text:p text:style-name="Text_20_body">Questo qui sopra è un titolo grande<text:line-break/>
Intestazione di livello 1, delimitata da 6 segni “=”, dal menu “H1”</text:p>
      <text:p text:style-name="Text_20_body"><text:span text:style-name="Source_20_Text">Una guida di base sull'editing del wiki è qui: “<text:a xlink:type="simple" xlink:href="http://master.reter.info/wiki:syntax" text:style-name="Internet_20_link" text:visited-style-name="Visited_20_Internet_20_Link">Sintassi di formattazione</text:a>”</text:span></text:p>
      <text:h text:style-name="Heading_20_2" text:outline-level="2"><text:bookmark-start text:name="__RefHeading___questo_e_un_titolo_di_sezione_2"/><text:bookmark-start text:name="questo_e_un_titolo_di_sezione"/>Questo è un titolo di sezione<text:bookmark-end text:name="__RefHeading___questo_e_un_titolo_di_sezione_2"/><text:bookmark-end text:name="questo_e_un_titolo_di_sezione"/></text:h>
      <text:p text:style-name="Text_20_body">Intestazione di livello 2, delimitata da 5 segni “=”, dal menu “H2”</text:p>
      <text:h text:style-name="Heading_20_3" text:outline-level="3"><text:bookmark-start text:name="__RefHeading___intestazione_di_livello_3_4_segni_h3_3"/><text:bookmark-start text:name="intestazione_di_livello_3_4_segni_h3"/>Intestazione di livello 3, 4 segni "=", H3<text:bookmark-end text:name="__RefHeading___intestazione_di_livello_3_4_segni_h3_3"/><text:bookmark-end text:name="intestazione_di_livello_3_4_segni_h3"/></text:h>
      <text:h text:style-name="Heading_20_4" text:outline-level="4"><text:bookmark-start text:name="__RefHeading___intestazione_di_livello_4_3_segni_h4_4"/><text:bookmark-start text:name="intestazione_di_livello_4_3_segni_h4"/>Intestazione di livello 4, 3 segni "=", H4<text:bookmark-end text:name="__RefHeading___intestazione_di_livello_4_3_segni_h4_4"/><text:bookmark-end text:name="intestazione_di_livello_4_3_segni_h4"/></text:h>
      <text:h text:style-name="Heading_20_5" text:outline-level="5"><text:bookmark-start text:name="__RefHeading___intestazione_di_livello_5_2_segni_h5_5"/><text:bookmark-start text:name="intestazione_di_livello_5_2_segni_h5"/>Intestazione di livello 5, 2 segni "=", H5<text:bookmark-end text:name="__RefHeading___intestazione_di_livello_5_2_segni_h5_5"/><text:bookmark-end text:name="intestazione_di_livello_5_2_segni_h5"/></text:h>
      <text:p text:style-name="Text_20_body"><text:span text:style-name="Strong_20_Emphasis">Il grassetto</text:span> è delimitato da due “*”, <text:span text:style-name="Emphasis">il corsivo</text:span> da due “/”</text:p>
      <text:p text:style-name="Text_20_body"><draw:frame draw:style-name="media" draw:name="0" text:anchor-type="as-char" draw:z-index="0" svg:width="15.901458333333cm" svg:height="20.902083333333cm"><draw:image xlink:href="Pictures/5781dcbaebbc599d96fea103bae346d9.jpg" xlink:type="simple" xlink:show="embed" xlink:actuate="onLoad"/></draw:frame></text:p>
      <text:p text:style-name="Text_20_body"><text:a xlink:type="simple" xlink:href="https://www.youtube.com/watch?v=9yp7uWMDzOk" text:style-name="Internet_20_link" text:visited-style-name="Visited_20_Internet_20_Link">https://www.youtube.com/watch?v=9yp7uWMDzOk</text:a></text:p>
      <text:p text:style-name="Text_20_body"><text:a xlink:type="simple" xlink:href="https://drive.google.com/open?id=0BxK8ko27_v77UGE4dXU0MzF3X0ZfdzBudWg1cXRpeDRmRGdB" text:style-name="Internet_20_link" text:visited-style-name="Visited_20_Internet_20_Link">https://drive.google.com/open?id=0BxK8ko27_v77UGE4dXU0MzF3X0ZfdzBudWg1cXRpeDRmRGd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modello</dc:title>
  </office:meta>
</office:document-meta>
</file>