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osicionamiento_web_ando_a"/>El mundo ha cambiado drásticamente con la llegada de internet y, en consecuencia, ha transformado la forma en que las empresas operan. En este contexto,  <text:a xlink:type="simple" xlink:href="http://Sorceryofindianfood.com/paellas-gourmet-4/" text:style-name="Internet_20_link" text:visited-style-name="Visited_20_Internet_20_Link">anuncios Facebook Andorra</text:a> el posicionamiento web se ha convertido en una herramienta fundamental para alcanzar el éxito en el ámbito digital. A través de estrategias adecuadas de posicionamiento web, las compañías pueden aumentar su visibilidad, llegar a un público más amplio y mejorar sus ventas.</text:p>
      <text:p text:style-name="Text_20_body">(Image: <text:a xlink:type="simple" xlink:href="https://www.freepixels.com/class=" text:style-name="Internet_20_link" text:visited-style-name="Visited_20_Internet_20_Link">https://www.freepixels.com/class=</text:a>)En conclusión, el posicionamiento web es una herramienta fundamental en el mundo digital actual. No solo aumenta la visibilidad de una empresa o negocio en línea, sino que también contribuye a establecer una marca sólida y confiable. Todas las empresas, independientemente de su tamaño o sector, deben considerar seriamente invertir en una estrategia de posicionamiento web si desean tener éxito en el mundo digital y no quedarse rezagadas frente a sus competidores.</text:p>
      <text:p text:style-name="Text_20_body">En resumen, el posicionamiento web es imprescindible en la actualidad para el éxito de cualquier empresa en el mundo digital. Permite aumentar la visibilidad, llegar a un público más amplio y mejorar la experiencia del usuario. Para lograrlo, es esencial contar con profesionales especializados en SEO que utilicen estrategias actualizadas y efectivas. En este competitivo panorama digital, es necesario apostar por el posicionamiento web para destacar y lograr los objetivos empresariales.</text:p>
      <text:p text:style-name="Text_20_body">En la era digital en la que vivimos, contar con una página web bien diseñada es fundamental para protagonizar el éxito en cualquier ámbito empresarial. El diseño web se ha convertido en una herramienta imprescindible que permite a las compañías proyectar una imagen de calidad, atraer nuevos clientes y transmitir sus mensajes de forma efectiva. En este artículo, exploraremos la importancia del diseño web en el mundo actual y cómo puede potenciar el crecimiento de cualquier negocio.</text:p>
      <text:p text:style-name="Text_20_body">Conscientes de que el entorno digital es extremadamente competitivo, las agencias de marketing online se enfocan en desarrollar estrategias efectivas para fortalecer la presencia online de sus clientes. Estas estrategias abarcan diversas áreas, desde la creación de páginas web atractivas y funcionales, hasta el diseño de campañas publicitarias en redes sociales y motores de búsqueda.</text:p>
      <text:p text:style-name="Text_20_body">Una buena estrategia de posicionamiento web implica también el uso adecuado de las redes sociales, ya que estas plataformas tienen un gran impacto en la visibilidad de una marca o empresa en línea. Combinando la optimización del sitio web con una presencia activa en redes sociales, se pueden generar sinergias que potencien los resultados y alcancen una mayor audiencia.</text:p>
      <text:p text:style-name="Text_20_body">En la era de la tecnología y la información, el mundo empresarial ha realizado una importante migración hacia el entorno digital. La presencia en línea se ha vuelto fundamental para el éxito de cualquier empresa, sin importar su tamaño o sector. Es en este contexto donde las agencias de marketing online juegan un papel fundamental.</text:p>
      <text:p text:style-name="Text_20_body">Además, el posicionamiento web no solo implica una mayor visibilidad en los motores de búsqueda, sino que también contribuye a la construcción de una marca sólida y confiable. Aparecer en los primeros resultados de búsqueda brinda una imagen de calidad y confianza para los usuarios, lo que puede marcar la diferencia entre elegir un producto o servicio ofrecido por una empresa u otra.</text:p>
      <text:p text:style-name="Text_20_body">(Image: <text:a xlink:type="simple" xlink:href="https://www.freepixels.com/class=" text:style-name="Internet_20_link" text:visited-style-name="Visited_20_Internet_20_Link">https://www.freepixels.com/class=</text:a>)El Posicionamiento SEO es una inversión a largo plazo, por lo que es esencial llevar a cabo un seguimiento y análisis constante de los resultados. Esto permite identificar las estrategias más efectivas, así como detectar posibles errores y corregirlos a tiempo. La optimización continua es la clave para mantenerse en los primeros lugares de los motores de búsqueda y superar a la competencia.</text:p>
      <text:p text:style-name="Text_20_body">Además, una agencia de marketing online es capaz de ofrecer un enfoque estratégico integral. A través de un análisis exhaustivo del mercado y de la competencia, estas agencias pueden identificar oportunidades y diseñar estrategias que permitan alcanzar los objetivos establecidos. Asimismo, su amplio conocimiento de las últimas tendencias y herramientas digitales garantiza una mayor efectividad en la implementación de las campañas.</text:p>
      <text:p text:style-name="Text_20_body">El posicionamiento web, también conocido como SEO (Search Engine Optimization), se refiere al conjunto de técnicas y estrategias utilizadas para mejorar la posición de un sitio web en los resultados de búsqueda de los motores de búsqueda como Google. Esto implica tener un contenido relevante y de calidad, así como una estructura y diseño web amigables para los motores de búsqueda.</text:p>
      <text:p text:style-name="Text_20_body">Otro aspecto a considerar para el Posicionamiento SEO es el linkbuilding, o la generación de enlaces de calidad hacia la página web. Los enlaces externos, provenientes de sitios web de autoridad y relevancia, ayudan a mejorar la reputación de la página y aumentar su visibilidad en los motores de búsqueda. Asimismo, contar con un buen número de enlaces internos que conecten diferentes páginas dentro del sitio web también es una práctica recomendada Cuando tiene casi cualquier consultas con respecto a dónde y también cómo utilizar <text:a xlink:type="simple" xlink:href="https://Pmoc.Vknige.org/user/JaunitaAckley81/" text:style-name="Internet_20_link" text:visited-style-name="Visited_20_Internet_20_Link">posicionamiento seo andorra</text:a>, es posible envíanos un correo electrónico desde el página web.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osicionamiento_web_ando_a</dc:title>
  </office:meta>
</office:document-meta>
</file>