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_work_2020:project_work:personali:mauriziod_amico"/><text:bookmark-start text:name="__RefHeading___project_work_maurizio_d_amico_1"/><text:bookmark-start text:name="project_work_maurizio_d_amico"/>Project work Maurizio D'Amico<text:bookmark-end text:name="__RefHeading___project_work_maurizio_d_amico_1"/><text:bookmark-end text:name="project_work_maurizio_d_amic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oject_work_2020:project_work:personali:mauriziod_amico</dc:title>
  </office:meta>
</office:document-meta>
</file>