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a_2024"/><text:bookmark-start text:name="__RefHeading___prova_2024_1"/><text:bookmark-start text:name="prova_2024"/>Prova 2024<text:bookmark-end text:name="__RefHeading___prova_2024_1"/><text:bookmark-end text:name="prova_2024"/></text:h>
      <text:h text:style-name="Heading_20_2" text:outline-level="2"><text:bookmark-start text:name="__RefHeading___strategie_scala_vasta_2"/><text:bookmark-start text:name="strategie_scala_vasta"/>Strategie scala vasta<text:bookmark-end text:name="__RefHeading___strategie_scala_vasta_2"/><text:bookmark-end text:name="strategie_scala_vasta"/></text:h>
      <text:p text:style-name="Text_20_body">1.	Riequilibrare il rapporto con il sistema appenninico e le riserve naturali</text:p>
      <text:p text:style-name="Text_20_body">2.	Sostenete le realtà rurali e il loro sviluppo socio economico</text:p>
      <text:p text:style-name="Text_20_body">3.	Salvaguardare la biodiversità e gli habitat specifici</text:p>
      <text:p text:style-name="Text_20_body">4.	Connettere attraverso un sistema di mobilità lenta</text:p>
      <text:p text:style-name="Text_20_body">5.	Valorizzare i beni e siti di interesse storico, archeologico e architettonico</text:p>
      <text:p text:style-name="Text_20_body">6.	Incentivare attività ricreative compatibili con il sistema fluviale</text:p>
      <text:p text:style-name="Text_20_body">7.	Favorire la fruizione turistica delle aree </text:p>
      <text:p text:style-name="Text_20_body">8.	Recuperare un rapporto tra i fiumi e l’ambiente urbano</text:p>
      <text:h text:style-name="Heading_20_2" text:outline-level="2"><text:bookmark-start text:name="__RefHeading___aste_fluviali_3"/><text:bookmark-start text:name="aste_fluviali"/>aste fluviali<text:bookmark-end text:name="__RefHeading___aste_fluviali_3"/><text:bookmark-end text:name="aste_fluviali"/></text:h>
      <text:p text:style-name="Text_20_body">elementi lineari di riconnessione del territorio a scala vasta.</text:p>
      <text:p text:style-name="Text_20_body">Connessione dell’ambito appenninico con quello costiero rigenerando la struttura morfo - idrografica “a pettine” che caratterizza il versante Adriatico.
Il territorio ha infatti visto uno sviluppo insediativo lungo le valli fluviali e la concentrazione dei nodi urbani e infrastrutturali presso le foci dei numerosi corsi d'acqua.
Questo sistema ha gradualmente portato da una parte allo spostamento dalle aree interne alle zone costiere, compromettendo il sistema socio-economico delle aree rurali appenniniche, dall’altra ad un’intensificazione del carico urbanistico e della pressione antropica sui delicati ecosistemi fluviali e costier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va_2024</dc:title>
  </office:meta>
</office:document-meta>
</file>