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7c83a7d989abb68be57f38b648823b0.jpg"/>
  <manifest:file-entry manifest:media-type="image/jpeg" manifest:full-path="Pictures/2fe91ac6ad26aa9cdbdb52c4d238c178.jpg"/>
  <manifest:file-entry manifest:media-type="image/jpeg" manifest:full-path="Pictures/57c2118ab8c1914532efc6a60b2db76d.jpg"/>
  <manifest:file-entry manifest:media-type="image/jpeg" manifest:full-path="Pictures/37c243cb8ad81f3dd1a3d9c6fa8229a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wpersonali:ipotesi_valorizzazione_del_villaggio_protostorico_di_campomarino_gabriella_iafanti"/><text:bookmark-start text:name="__RefHeading___il_villaggio_protostorico_di_campomarino_-_un_ipotesi_di_valorizzazione_1"/><text:bookmark-start text:name="il_villaggio_protostorico_di_campomarino_-_un_ipotesi_di_valorizzazione"/>Il villaggio protostorico di Campomarino - Un'ipotesi di valorizzazione<text:bookmark-end text:name="__RefHeading___il_villaggio_protostorico_di_campomarino_-_un_ipotesi_di_valorizzazione_1"/><text:bookmark-end text:name="il_villaggio_protostorico_di_campomarino_-_un_ipotesi_di_valorizzazione"/></text:h>
      <text:p text:style-name="Text_20_body">A seguito di rinvenimenti casuali, nel 1980 e nel 1981 sono emersi a Campomarino (CB), materiali protostorici. Le successive indagini e scavi, avutisi dal 1982 al 1989, hanno messo in luce un insediamento la cui frequentazione si è probabilmente protratta dalla fine dell'età del Bronzo (IX secolo a. C.) al VII secolo a.C. 
L’area d’interesse è posizionata nella zona più orientale di un terrazzo posto a poca distanza dal mare, quindi naturalmente ben difeso.</text:p>
      <text:p text:style-name="Text_20_body"><draw:frame draw:style-name="mediacenter" draw:name="0" text:anchor-type="paragraph" draw:z-index="0" svg:width="15.875cm" svg:height="8.9221135496183cm"><draw:image xlink:href="Pictures/f7c83a7d989abb68be57f38b648823b0.jpg" xlink:type="simple" xlink:show="embed" xlink:actuate="onLoad"/></draw:frame></text:p>
      <text:p text:style-name="Text_20_body">L'insediamento appare costituito da due aree abitative, delimitate, a sud-ovest, da una struttura muraria e da un fossato. L'indagine dell’area, ha evidenziato varie capanne e una fornace, con un grande quantitativo di reperti litici e fittili in ceramica proto-dauna. Tali elementi sembrano testimoniare, una volta di più, l’intenso interscambio commerciale e culturale tra le due sponde dell’Adriatico.</text:p>
      <text:p text:style-name="Text_20_body">L'area dell'abitato risulta ribassata di 30-50 cm, rispetto al livello di calpestio dell'area circostante. Le capanne individuate presentano una pianta rettangolare absidata con pavimentazione in concotto o con piano in frantumi di ceramica e con pareti in incannucciata. Sono stati anche rinvenuti vasi da derrate, in alcuni casi infissi nel pavimento, fuseruole e pesi da telaio.</text:p>
      <text:p text:style-name="Text_20_body">L’area, sottoposta a vincolo diretto per rilevante interesse archeologico, meriterebbe un'indagine ancora più ampia e un’adeguata valorizzazione.
Una possibile sistemazione dell'area potrebbe prevedere, sia una corretta musealizzazione dei reperti e un’attenta copertura e protezione dei fondi di capanna, ove fossero rimasti in loco, sia la costituzione di un’ipotesi del villaggio com’esso poteva presentarsi al momento della sua massima vitalità.
Dallo scavo, infatti, è possibile dedurre forma, numero e posizione delle capanne e anche la destinazione d’uso delle zone interne ad esse. In più, è già emerso il tetto di una casa miniaturizzata: da questo frammento è possibile partire per confronti, sia di natura archeologica che antropologica, per immaginare l’alzato delle abitazioni. </text:p>
      <text:p text:style-name="Text_20_body"><draw:frame draw:style-name="mediacenter" draw:name="1" text:anchor-type="paragraph" draw:z-index="1" svg:width="10.583333333333cm" svg:height="14.111111111111cm"><draw:image xlink:href="Pictures/2fe91ac6ad26aa9cdbdb52c4d238c178.jpg" xlink:type="simple" xlink:show="embed" xlink:actuate="onLoad"/></draw:frame></text:p>
      <text:p text:style-name="Text_20_body"><draw:frame draw:style-name="mediacenter" draw:name="2" text:anchor-type="paragraph" draw:z-index="2" svg:width="10.583333333333cm" svg:height="8.1089891975309cm"><draw:image xlink:href="Pictures/57c2118ab8c1914532efc6a60b2db76d.jpg" xlink:type="simple" xlink:show="embed" xlink:actuate="onLoad"/></draw:frame></text:p>
      <text:p text:style-name="Text_20_body">L'idea, d'altra parte, era già stata ventilata al momento del primo affioramento del sito. Su una pubblicazione della Soprintendenza Archeologica del Molise, datata al 1989, infatti, l'archeologa Angela Di Niro, scriveva:</text:p>
      <text:p text:style-name="Text_20_body">“Le caratteristiche dell'insediamento (materiali estremamente deperibili) farebbero escludere la possibilità di una conservazione <text:span text:style-name="Emphasis">in situ </text:span> dei manufatti; la particolare significatività storica del sito, l'unico finora nel Molise, induce tuttavia a riflettere sulla opportunità di elaborare in futuro un progetto di museo-laboratorio” (p. 24)</text:p>
      <text:p text:style-name="Text_20_body">Quindi, in modo simile a quanto fatto per il “Parco archeologico e Museo all'aperto della terramara” a Montale Rangone (MO), infatti, si potrebbe creare uno spazio attrezzato, adatto sia alla visita di adulti ed esperti che a laboratori e giochi didattici per i più piccoli. </text:p>
      <text:p text:style-name="Text_20_body"><draw:frame draw:style-name="medialeft" draw:name="3" text:anchor-type="paragraph" draw:z-index="3" svg:width="10.583333333333cm" svg:height="7.9375cm"><draw:image xlink:href="Pictures/37c243cb8ad81f3dd1a3d9c6fa8229af.jpg" xlink:type="simple" xlink:show="embed" xlink:actuate="onLoad"/></draw:frame></text:p>
      <text:p text:style-name="Text_20_body">Fonti:
Di Niro, Angela, <text:span text:style-name="Emphasis">Il sito protostorico di località Arcora a Campomarino (CB)</text:span>, in D'Henry, G. e Di Niro, A. e Ialenti, S. (curatori), “Tutela. V Settimana dei Beni culturali”, La rapida Grafedit, Matrice, 1989. 
Soprintendenza per i Beni Archeologici del Molise - Progetto preliminare linea ferroviaria Pescara-Bari, raddoppio Termoli-Lesina
<text:a xlink:type="simple" xlink:href="http://www.parcomontale.it/it" text:style-name="Internet_20_link" text:visited-style-name="Visited_20_Internet_20_Link">http://www.parcomontale.it/it</text:a>
Museo Sannitico di Campobasso (teche e pannelli esplicativi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wpersonali:ipotesi_valorizzazione_del_villaggio_protostorico_di_campomarino_gabriella_iafanti</dc:title>
  </office:meta>
</office:document-meta>
</file>