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3344abf64d1be87d67789587520a53.jpeg"/>
  <manifest:file-entry manifest:media-type="image/jpeg" manifest:full-path="Pictures/63a1844c60bc7926d7707008b26a0842.jpeg"/>
  <manifest:file-entry manifest:media-type="image/jpeg" manifest:full-path="Pictures/1d0408e0f36fd3ee49e0e9775ef6b385.jpeg"/>
  <manifest:file-entry manifest:media-type="image/jpeg" manifest:full-path="Pictures/4c1d9369f82d412313451fc50620bdab.jpeg"/>
  <manifest:file-entry manifest:media-type="image/jpeg" manifest:full-path="Pictures/6f41eee9b99caece647b5ab5f46359e9.jpeg"/>
  <manifest:file-entry manifest:media-type="image/jpeg" manifest:full-path="Pictures/fea90d07480c8df41260f725a20d8f19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wpersonali:luca_coppola"/>Luca Coppola</text:p>
      <text:h text:style-name="Heading_20_2" text:outline-level="2"><text:bookmark-start text:name="__RefHeading___studio_diacronico_del_territorio_della_reagione_abruzzo_1"/><text:bookmark-start text:name="studio_diacronico_del_territorio_della_reagione_abruzzo"/>Studio diacronico del territorio della Reagione Abruzzo<text:bookmark-end text:name="__RefHeading___studio_diacronico_del_territorio_della_reagione_abruzzo_1"/><text:bookmark-end text:name="studio_diacronico_del_territorio_della_reagione_abruzzo"/></text:h>
      <text:h text:style-name="Heading_20_2" text:outline-level="2"><text:bookmark-start text:name="__RefHeading___carta_di_distribuzione_dei_siti_e_delle_aree_archeologiche_della_regione_abruzzo_ed_in_particolare_dell_area_del_parco_nazionale_del_gran_sasso-monti_della_laga_e_del_paesaggio_della_transumanza_2"/><text:bookmark-start text:name="carta_di_distribuzione_dei_siti_e_delle_aree_archeologiche_della_regione_abruzzo_ed_in_particolare_dell_area_del_parco_nazionale_del_gran_sasso-monti_della_laga_e_del_paesaggio_della_transumanza"/>Carta di distribuzione dei siti e delle aree archeologiche della Regione Abruzzo ed in particolare dell'area del Parco Nazionale del Gran Sasso-Monti della Laga e del paesaggio della transumanza<text:bookmark-end text:name="__RefHeading___carta_di_distribuzione_dei_siti_e_delle_aree_archeologiche_della_regione_abruzzo_ed_in_particolare_dell_area_del_parco_nazionale_del_gran_sasso-monti_della_laga_e_del_paesaggio_della_transumanza_2"/><text:bookmark-end text:name="carta_di_distribuzione_dei_siti_e_delle_aree_archeologiche_della_regione_abruzzo_ed_in_particolare_dell_area_del_parco_nazionale_del_gran_sasso-monti_della_laga_e_del_paesaggio_della_transumanza"/></text:h>
      <text:p text:style-name="Text_20_body">Dati emersi dall'esame di: 1) database della Regione Abruzzo-Sottopagina “Sistema delle conoscenze condivise - Valori” (Interesse e punti di interesse archeologico, Opere fortificate e Tratturi); 2) La Tavola del Piano dell'Ente Parco (“ambiente storico-culturale); 3) Mappatura dei beni architettonici ed archeologici del Parco, 2003; 4) P.T.P.R. Tav. B Regione Lazio; 5) P.T Coo. Provincia di Ascoli Piceno 6) per i centri antichi e per la viabilità “Carta delle opere fortificate della Regione Abruzzo” - 1986 e da Coarelli-La Regina 1993; L'Abruzzo nei millenni di A. Radmilli (1993) ed altra bibliografia specificata nelle tabelle allegate.</text:p>
      <text:p text:style-name="Text_20_body">Carta di distribuzione dei siti di epoca preistorica</text:p>
      <text:p text:style-name="Text_20_body"><text:a xlink:type="simple" xlink:href="http://master.reter.info/pwpersonali:preistoria_db.xlsx" text:style-name="Internet_20_link" text:visited-style-name="Visited_20_Internet_20_Link">preistoria_db.xlsx</text:a>
<draw:frame draw:style-name="mediacenter" draw:name="0" text:anchor-type="paragraph" draw:z-index="0" svg:width="25.214791666667cm" style:rel-width="100%" svg:height="21.298958333333cm" style:rel-height="scale"><draw:image xlink:href="Pictures/2b3344abf64d1be87d67789587520a53.jpeg" xlink:type="simple" xlink:show="embed" xlink:actuate="onLoad"/></draw:frame></text:p>
      <text:p text:style-name="Text_20_body">Carta di distribuzione dei siti di epoca protostorica
<text:a xlink:type="simple" xlink:href="http://master.reter.info/pwpersonali:protostoria_db.xlsx" text:style-name="Internet_20_link" text:visited-style-name="Visited_20_Internet_20_Link">protostoria_db.xlsx</text:a></text:p>
      <text:p text:style-name="Text_20_body"><draw:frame draw:style-name="mediacenter" draw:name="1" text:anchor-type="paragraph" draw:z-index="1" svg:width="25.214791666667cm" style:rel-width="100%" svg:height="21.298958333333cm" style:rel-height="scale"><draw:image xlink:href="Pictures/63a1844c60bc7926d7707008b26a0842.jpeg" xlink:type="simple" xlink:show="embed" xlink:actuate="onLoad"/></draw:frame></text:p>
      <text:p text:style-name="Text_20_body">Carta di distribuzione dei siti di epoca arcaica/italica
<text:a xlink:type="simple" xlink:href="http://master.reter.info/pwpersonali:epoca_arcaica-italica_db.xlsx" text:style-name="Internet_20_link" text:visited-style-name="Visited_20_Internet_20_Link">epoca_arcaica-italica_db.xlsx</text:a></text:p>
      <text:p text:style-name="Text_20_body"><draw:frame draw:style-name="mediacenter" draw:name="2" text:anchor-type="paragraph" draw:z-index="2" svg:width="25.214791666667cm" style:rel-width="100%" svg:height="21.298958333333cm" style:rel-height="scale"><draw:image xlink:href="Pictures/1d0408e0f36fd3ee49e0e9775ef6b385.jpeg" xlink:type="simple" xlink:show="embed" xlink:actuate="onLoad"/></draw:frame></text:p>
      <text:p text:style-name="Text_20_body">Carta di distribuzione dei siti di epoca romana
<text:a xlink:type="simple" xlink:href="http://master.reter.info/pwpersonali:siti_epoca_romanadb.xlsx" text:style-name="Internet_20_link" text:visited-style-name="Visited_20_Internet_20_Link">siti_epoca_romanadb.xlsx</text:a></text:p>
      <text:p text:style-name="Text_20_body"><draw:frame draw:style-name="mediacenter" draw:name="3" text:anchor-type="paragraph" draw:z-index="3" svg:width="25.214791666667cm" style:rel-width="100%" svg:height="21.298958333333cm" style:rel-height="scale"><draw:image xlink:href="Pictures/4c1d9369f82d412313451fc50620bdab.jpeg" xlink:type="simple" xlink:show="embed" xlink:actuate="onLoad"/></draw:frame></text:p>
      <text:p text:style-name="Text_20_body">Italia-epoca romana regioni augustee</text:p>
      <text:p text:style-name="Text_20_body"><draw:frame draw:style-name="mediacenter" draw:name="4" text:anchor-type="paragraph" draw:z-index="4" svg:width="25.214791666667cm" style:rel-width="100%" svg:height="21.298958333333cm" style:rel-height="scale"><draw:image xlink:href="Pictures/6f41eee9b99caece647b5ab5f46359e9.jpeg" xlink:type="simple" xlink:show="embed" xlink:actuate="onLoad"/></draw:frame></text:p>
      <text:p text:style-name="Text_20_body">Carta di distribuzione dei siti di epoca medievale
<text:a xlink:type="simple" xlink:href="http://master.reter.info/pwpersonali:siti_epoca_medievale_db.xlsx" text:style-name="Internet_20_link" text:visited-style-name="Visited_20_Internet_20_Link">siti_epoca_medievale_db.xlsx</text:a></text:p>
      <text:p text:style-name="Text_20_body"><draw:frame draw:style-name="mediacenter" draw:name="5" text:anchor-type="paragraph" draw:z-index="5" svg:width="25.214791666667cm" style:rel-width="100%" svg:height="21.298958333333cm" style:rel-height="scale"><draw:image xlink:href="Pictures/fea90d07480c8df41260f725a20d8f19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wpersonali:luca_coppola</dc:title>
  </office:meta>
</office:document-meta>
</file>