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03c6ee132fcf75d92814d5a948af9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wpersonali:silviaincollingo"/><text:bookmark-start text:name="__RefHeading___idropaesaggi_1"/><text:bookmark-start text:name="idropaesaggi"/>idroPAESAGGI<text:bookmark-end text:name="__RefHeading___idropaesaggi_1"/><text:bookmark-end text:name="idropaesaggi"/></text:h>
      <text:p text:style-name="Text_20_body">Silvia Incollingo
<draw:frame draw:style-name="mediacenter" draw:name="0" text:anchor-type="paragraph" draw:z-index="0" svg:width="21.166666666667cm" style:rel-width="100%" svg:height="14.967278102533cm" style:rel-height="scale"><draw:image xlink:href="Pictures/3b03c6ee132fcf75d92814d5a948af98.jpg" xlink:type="simple" xlink:show="embed" xlink:actuate="onLoad"/></draw:frame></text:p>
      <text:h text:style-name="Heading_20_2" text:outline-level="2"><text:bookmark-start text:name="__RefHeading___strategie_scala_vasta_2"/><text:bookmark-start text:name="strategie_scala_vasta"/>Strategie scala vasta<text:bookmark-end text:name="__RefHeading___strategie_scala_vasta_2"/><text:bookmark-end text:name="strategie_scala_vasta"/></text:h>
      <text:p text:style-name="Text_20_body">1.	Riequilibrare il rapporto con il sistema appenninico e le riserve naturali</text:p>
      <text:p text:style-name="Text_20_body">2.	Sostenete le realtà rurali e il loro sviluppo socio economico</text:p>
      <text:p text:style-name="Text_20_body">3.	Salvaguardare la biodiversità e gli habitat specifici</text:p>
      <text:p text:style-name="Text_20_body">4.	Connettere attraverso un sistema di mobilità lenta</text:p>
      <text:p text:style-name="Text_20_body">5.	Valorizzare i beni e siti di interesse storico, archeologico e architettonico</text:p>
      <text:p text:style-name="Text_20_body">6.	Incentivare attività ricreative compatibili con il sistema fluviale</text:p>
      <text:p text:style-name="Text_20_body">7.	Favorire la fruizione turistica delle aree </text:p>
      <text:p text:style-name="Text_20_body">8.	Recuperare un rapporto tra i fiumi e l’ambiente urbano</text:p>
      <text:h text:style-name="Heading_20_2" text:outline-level="2"><text:bookmark-start text:name="__RefHeading___aste_fluviali_3"/><text:bookmark-start text:name="aste_fluviali"/>aste fluviali<text:bookmark-end text:name="__RefHeading___aste_fluviali_3"/><text:bookmark-end text:name="aste_fluviali"/></text:h>
      <text:p text:style-name="Text_20_body">elementi lineari di riconnessione del territorio a scala vasta.</text:p>
      <text:p text:style-name="Text_20_body">Connessione dell’ambito appenninico con quello costiero rigenerando la struttura morfo - idrografica “a pettine” che caratterizza il versante Adriatico.
Il territorio ha infatti visto uno sviluppo insediativo lungo le valli fluviali e la concentrazione dei nodi urbani e infrastrutturali presso le foci dei numerosi corsi d'acqua.
Questo sistema ha gradualmente portato da una parte allo spostamento dalle aree interne alle zone costiere, compromettendo il sistema socio-economico delle aree rurali appenniniche, dall’altra ad un’intensificazione del carico urbanistico e della pressione antropica sui delicati ecosistemi fluviali e costieri.</text:p>
      <text:h text:style-name="Heading_20_5" text:outline-level="5"><text:bookmark-start text:name="__RefHeading___fase_conoscitiva_4"/><text:bookmark-start text:name="fase_conoscitiva"/>Fase conoscitiva:<text:bookmark-end text:name="__RefHeading___fase_conoscitiva_4"/><text:bookmark-end text:name="fase_conoscitiva"/></text:h>
      <text:list text:style-name="List_20_1" text:continue-numbering="false">
        <text:list-item>
          <text:p text:style-name="List_20_1_Content_First"> stato dei fiumi e suddivisione in tratti in base alla conservazione dei corsi d’acqua, alle potenzialità e alle minacce, agli ambienti degradati e a quelli con spiccate caratteristiche ambientali.</text:p>
        </text:list-item>
        <text:list-item>
          <text:p text:style-name="List_20_1_Content"> Quadro vincolistico</text:p>
        </text:list-item>
        <text:list-item>
          <text:p text:style-name="List_20_1_Content"> Emergenze ambientali (SIC e ZPS), archeologiche e architettoniche</text:p>
        </text:list-item>
        <text:list-item>
          <text:p text:style-name="List_20_1_Content"> Individuazione delle vocazioni territoriali </text:p>
        </text:list-item>
        <text:list-item>
          <text:p text:style-name="List_20_1_Content_Last"> Quadro programmatico e individuazione delle possibili risorse</text:p>
        </text:list-item>
      </text:list>
      <text:h text:style-name="Heading_20_5" text:outline-level="5"><text:bookmark-start text:name="__RefHeading___azioni_tematiche_5"/><text:bookmark-start text:name="azioni_tematiche"/>Azioni tematiche:<text:bookmark-end text:name="__RefHeading___azioni_tematiche_5"/><text:bookmark-end text:name="azioni_tematiche"/></text:h>
      <text:list text:style-name="Numbering_20_1" text:continue-numbering="false">
        <text:list-item>
          <text:p text:style-name="Numbering_20_1_Content_First"> <text:span text:style-name="Strong_20_Emphasis">Il fiume e le acque:</text:span> previsione di interventi sui tratti critici, tutela del territorio e sicurezza idraulica</text:p>
        </text:list-item>
        <text:list-item>
          <text:p text:style-name="Numbering_20_1_Content"> <text:span text:style-name="Strong_20_Emphasis">Rapporto agricoltura-territorio:</text:span> sistemi produttivi che salvaguardino il paesaggio agrario e la tutela delle infrastrutture idrauliche connesse (canali, dighe, manufatti produttivi, archeologia industriale degli opifici connessi allo sfruttamento delle acque) </text:p>
        </text:list-item>
        <text:list-item>
          <text:p text:style-name="Numbering_20_1_Content"> <text:span text:style-name="Strong_20_Emphasis">Mobilità sostenibile:</text:span> riconoscimento e promozione del fiume come direttrice principale della mobilità non motorizzata, e come connessione tra le strutture museali, i principali borghi storici, emergenze archeologiche e architettoniche e le strutture per lo sport e lo svago.</text:p>
        </text:list-item>
        <text:list-item>
          <text:p text:style-name="Numbering_20_1_Content"> <text:span text:style-name="Strong_20_Emphasis">Fruizione turistica:</text:span> fruizione pubblica del fiume con dotazioni di spazi per la sosta, per il campeggio e per gli sport acquatici</text:p>
        </text:list-item>
        <text:list-item>
          <text:p text:style-name="Numbering_20_1_Content_Last"><text:span text:style-name="Strong_20_Emphasis"> Rete ecologica:</text:span> salvaguardare la biodiversità e tutelare le aree di Rete Natura 2000</text:p>
        </text:list-item>
      </text:list>
      <text:h text:style-name="Heading_20_3" text:outline-level="3"><text:bookmark-start text:name="__RefHeading___focusil_contratto_di_fiume_6"/><text:bookmark-start text:name="focusil_contratto_di_fiume"/>Focus: il Contratto di Fiume<text:bookmark-end text:name="__RefHeading___focusil_contratto_di_fiume_6"/><text:bookmark-end text:name="focusil_contratto_di_fiu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wpersonali:silviaincollingo</dc:title>
  </office:meta>
</office:document-meta>
</file>